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Xunta Sans" svg:font-family="&quot;Xunta Sans&quot;"/>
    <style:font-face style:name="Xunta Sans11" svg:font-family="&quot;Xunta Sans11&quot;"/>
    <style:font-face style:name="Arial Narrow1" svg:font-family="&quot;Arial Narrow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ext-properties style:font-name="Xunta Sans" style:font-name-asian="Xunta Sans" style:font-name-complex="Xunta Sans" fo:font-size="10pt" style:font-size-asian="10pt" style:font-size-complex="10pt" style:font-family-generic="modern"/>
    </style:style>
    <style:style style:name="ce4" style:family="table-cell" style:parent-style-name="Default" style:data-style-name="N0">
      <style:table-cell-properties fo:border="thin solid #000000" style:vertical-align="automatic" fo:background-color="#E2EFDA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D7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FFDBB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FFDBB6" style:rotation-angle="90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9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FFDBB6" style:rotation-angle="90"/>
      <style:text-properties style:font-name="Xunta Sans" style:font-name-asian="Xunta Sans" style:font-name-complex="Xunta Sans" style:font-family-generic="modern"/>
    </style:style>
    <style:style style:name="ce10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background-color="#FFDBB6" style:rotation-angle="90"/>
      <style:text-properties style:font-name="Xunta Sans" style:font-name-asian="Xunta Sans" style:font-name-complex="Xunta Sans" style:font-family-generic="modern"/>
    </style:style>
    <style:style style:name="ce11" style:family="table-cell" style:parent-style-name="Default" style:data-style-name="N0">
      <style:table-cell-properties fo:border-top="thin solid #808080" fo:border-bottom="thin double #000000" fo:border-left="thin solid #808080" fo:border-right="thin double #000000" style:vertical-align="middle" fo:wrap-option="wrap" fo:background-color="#FFDBB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12" style:family="table-cell" style:parent-style-name="Default" style:data-style-name="N0">
      <style:table-cell-properties fo:background-color="#FFFFFF"/>
      <style:text-properties style:font-name="Xunta Sans" style:font-name-asian="Xunta Sans" style:font-name-complex="Xunta Sans" fo:font-size="10pt" style:font-size-asian="10pt" style:font-size-complex="10pt" style:font-family-generic="moder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Narrow1" style:font-name-asian="Arial Narrow1" style:font-name-complex="Arial Narrow1" fo:font-size="9pt" style:font-size-asian="9pt" style:font-size-complex="9pt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Narrow1" style:font-name-asian="Arial Narrow1" style:font-name-complex="Arial Narrow1" fo:font-size="9pt" style:font-size-asian="9pt" style:font-size-complex="9pt"/>
    </style:style>
    <style:style style:name="ce17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 Narrow1" style:font-name-asian="Arial Narrow1" style:font-name-complex="Arial Narrow1" fo:font-size="9pt" style:font-size-asian="9pt" style:font-size-complex="9pt"/>
    </style:style>
    <style:style style:name="ce18" style:family="table-cell" style:parent-style-name="Default" style:data-style-name="N0">
      <style:table-cell-properties fo:border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20" style:family="table-cell" style:parent-style-name="Default" style:data-style-name="N2">
      <style:table-cell-properties fo:border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21" style:family="table-cell" style:parent-style-name="Default" style:data-style-name="N38">
      <style:table-cell-properties fo:border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22" style:family="table-cell" style:parent-style-name="Default" style:data-style-name="N38">
      <style:table-cell-properties fo:border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2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27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28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 Narrow1" style:font-name-asian="Arial Narrow1" style:font-name-complex="Arial Narrow1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31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33" style:family="table-cell" style:parent-style-name="Default" style:data-style-name="N0">
      <style:table-cell-properties fo:border="thin solid #000000" style:vertical-align="middle" fo:wrap-option="wrap" style:rotation-angle="90"/>
      <style:text-properties style:font-name="Xunta Sans" style:font-name-asian="Xunta Sans" style:font-name-complex="Xunta Sans" style:font-family-generic="modern"/>
    </style:style>
    <style:style style:name="ce34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35" style:family="table-cell" style:parent-style-name="Default" style:data-style-name="N0">
      <style:table-cell-properties fo:background-color="#FFFFFF"/>
      <style:text-properties style:font-name="Xunta Sans" style:font-name-asian="Xunta Sans" style:font-name-complex="Xunta Sans" style:font-family-generic="modern"/>
    </style:style>
    <style:style style:name="ce36" style:family="table-cell" style:parent-style-name="Default" style:data-style-name="N0">
      <style:table-cell-properties fo:background-color="#FFFFFF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3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38" style:family="table-cell" style:parent-style-name="Default" style:data-style-name="N37">
      <style:table-cell-properties style:vertical-align="middle" fo:wrap-option="wrap" fo:background-color="#FFFFFF" style:repeat-content="false"/>
      <style:paragraph-properties fo:text-align="center"/>
      <style:text-properties style:font-name="Arial Narrow1" style:font-name-asian="Arial Narrow1" style:font-name-complex="Arial Narrow1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40" style:family="table-cell" style:parent-style-name="Default" style:data-style-name="N38">
      <style:table-cell-properties style:vertical-align="automatic" fo:background-color="#8CD0F6" style:repeat-content="false"/>
      <style:paragraph-properties fo:text-align="end" fo:margin-right="0cm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41" style:family="table-cell" style:parent-style-name="Default" style:data-style-name="N38">
      <style:table-cell-properties style:vertical-align="middle" fo:background-color="#8CD0F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42" style:family="table-cell" style:parent-style-name="Default" style:data-style-name="N0">
      <style:table-cell-properties fo:background-color="#FFFFFF"/>
      <style:text-properties style:font-name="Xunta Sans" style:font-name-asian="Xunta Sans" style:font-name-complex="Xunta Sans" fo:font-size="10pt" style:font-size-asian="10pt" style:font-size-complex="10pt" fo:font-weight="bold" style:font-weight-asian="bold" style:font-weight-complex="bold" style:font-family-generic="modern"/>
    </style:style>
    <style:style style:name="ce4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Xunta Sans" style:font-name-asian="Xunta Sans" style:font-name-complex="Xunta Sans" fo:font-size="10pt" style:font-size-asian="10pt" style:font-size-complex="10pt" style:font-family-generic="modern"/>
    </style:style>
    <style:style style:name="ce44" style:family="table-cell" style:parent-style-name="Default" style:data-style-name="N39">
      <style:table-cell-properties style:vertical-align="middle" fo:background-color="#8CD0F6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45" style:family="table-cell" style:parent-style-name="Default" style:data-style-name="N0">
      <style:table-cell-properties style:vertical-align="automatic" fo:background-color="#FFFFFF"/>
      <style:text-properties style:font-name="Xunta Sans" style:font-name-asian="Xunta Sans" style:font-name-complex="Xunta Sans" fo:font-size="10pt" style:font-size-asian="10pt" style:font-size-complex="10pt" fo:font-weight="bold" style:font-weight-asian="bold" style:font-weight-complex="bold" style:font-family-generic="modern"/>
    </style:style>
    <style:style style:name="ce46" style:family="table-cell" style:parent-style-name="Default" style:data-style-name="N38">
      <style:table-cell-properties style:vertical-align="middle" fo:background-color="#FFFFFF" style:repeat-content="false"/>
      <style:paragraph-properties fo:text-align="center"/>
      <style:text-properties style:font-name="Xunta Sans" style:font-name-asian="Xunta Sans" style:font-name-complex="Xunta Sans" fo:font-size="10pt" style:font-size-asian="10pt" style:font-size-complex="10pt" fo:font-weight="bold" style:font-weight-asian="bold" style:font-weight-complex="bold" style:font-family-generic="modern"/>
    </style:style>
    <style:style style:name="ce47" style:family="table-cell" style:parent-style-name="Default" style:data-style-name="N38">
      <style:table-cell-properties style:vertical-align="middle" fo:background-color="#8CD0F6"/>
      <style:text-properties style:font-name="Xunta Sans" style:font-name-asian="Xunta Sans" style:font-name-complex="Xunta Sans" fo:font-size="14pt" style:font-size-asian="14pt" style:font-size-complex="14pt" fo:font-weight="bold" style:font-weight-asian="bold" style:font-weight-complex="bold" style:font-family-generic="modern"/>
    </style:style>
    <style:style style:name="ce48" style:family="table-cell" style:parent-style-name="Default" style:data-style-name="N39">
      <style:table-cell-properties style:vertical-align="middle" fo:background-color="#8CD0F6"/>
      <style:text-properties style:font-name="Xunta Sans" style:font-name-asian="Xunta Sans" style:font-name-complex="Xunta Sans" fo:font-size="14pt" style:font-size-asian="14pt" style:font-size-complex="14pt" fo:font-weight="bold" style:font-weight-asian="bold" style:font-weight-complex="bold" style:font-family-generic="modern"/>
    </style:style>
    <style:style style:name="ce49" style:family="table-cell" style:parent-style-name="Default" style:data-style-name="N38">
      <style:table-cell-properties style:vertical-align="middle" fo:background-color="#FFFFFF"/>
      <style:text-properties style:font-name="Xunta Sans" style:font-name-asian="Xunta Sans" style:font-name-complex="Xunta Sans" fo:font-size="14pt" style:font-size-asian="14pt" style:font-size-complex="14pt" fo:font-weight="bold" style:font-weight-asian="bold" style:font-weight-complex="bold" style:font-family-generic="modern"/>
    </style:style>
    <style:style style:name="ce50" style:family="table-cell" style:parent-style-name="Default" style:data-style-name="N39">
      <style:table-cell-properties style:vertical-align="middle" fo:background-color="#FFFFFF"/>
      <style:text-properties style:font-name="Xunta Sans" style:font-name-asian="Xunta Sans" style:font-name-complex="Xunta Sans" fo:font-size="14pt" style:font-size-asian="14pt" style:font-size-complex="14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5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FFF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57" style:family="table-cell" style:parent-style-name="Default" style:data-style-name="N0">
      <style:table-cell-properties style:vertical-align="automatic" fo:background-color="#FFFFFF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5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6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="thin solid #000000" style:vertical-align="middle" fo:background-color="#C6E0B4" style:cell-protect="protected" style:repeat-content="false"/>
      <style:paragraph-properties fo:text-align="start" fo:margin-left="0cm"/>
      <style:text-properties style:font-name="Xunta Sans11" style:font-name-asian="Xunta Sans11" style:font-name-complex="Xunta Sans11"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#E2F0D9" style:cell-protect="protected" style:repeat-content="false"/>
      <style:paragraph-properties fo:text-align="start" fo:margin-left="0cm"/>
      <style:text-properties style:font-name="Xunta Sans11" style:font-name-asian="Xunta Sans11" style:font-name-complex="Xunta Sans11"/>
    </style:style>
    <style:style style:name="ce63" style:family="table-cell" style:parent-style-name="Default" style:data-style-name="N0">
      <style:table-cell-properties fo:border="thin solid #000000" fo:background-color="transparent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start" fo:margin-left="0cm"/>
      <style:text-properties style:font-name="Xunta Sans11" style:font-name-asian="Xunta Sans11" style:font-name-complex="Xunta Sans11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E2F0D9" style:cell-protect="protected" style:repeat-content="false"/>
      <style:paragraph-properties fo:text-align="start" fo:margin-left="0cm"/>
      <style:text-properties style:font-name="Xunta Sans11" style:font-name-asian="Xunta Sans11" style:font-name-complex="Xunta Sans11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middle" fo:wrap-option="wrap" fo:background-color="#FFFFFF" style:repeat-content="false"/>
      <style:paragraph-properties fo:text-align="center"/>
      <style:text-properties style:font-name="Xunta Sans" style:font-name-asian="Xunta Sans" style:font-name-complex="Xunta Sans" fo:font-size="14pt" style:font-size-asian="14pt" style:font-size-complex="14pt" fo:font-weight="bold" style:font-weight-asian="bold" style:font-weight-complex="bold" style:font-family-generic="modern"/>
    </style:style>
    <style:style style:name="ce67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middle" fo:background-color="#FFFFFF" style:repeat-content="false"/>
      <style:paragraph-properties fo:text-align="center"/>
      <style:text-properties style:font-name="Xunta Sans" style:font-name-asian="Xunta Sans" style:font-name-complex="Xunta Sans" fo:font-size="14pt" style:font-size-asian="14pt" style:font-size-complex="14pt" style:font-family-generic="modern"/>
    </style:style>
    <style:style style:name="ce68" style:family="table-cell" style:parent-style-name="Default" style:data-style-name="N0">
      <style:table-cell-properties fo:border-top="thin solid #000000" fo:border-bottom="thin double #000000" fo:border-left="thin double #000000" fo:border-right="thin double #000000" style:vertical-align="middle" fo:background-color="transparent" style:repeat-content="false"/>
      <style:paragraph-properties fo:text-align="center"/>
      <style:text-properties style:font-name="Xunta Sans" style:font-name-asian="Xunta Sans" style:font-name-complex="Xunta Sans" fo:font-size="14pt" style:font-size-asian="14pt" style:font-size-complex="14pt" style:font-family-generic="modern"/>
    </style:style>
    <style:style style:name="ce69" style:family="table-cell" style:parent-style-name="Default" style:data-style-name="N0">
      <style:table-cell-properties fo:border-top="thin double #000000" fo:border-bottom="none" fo:border-left="thin double #000000" fo:border-right="thin double #000000" style:vertical-align="middle" fo:background-color="#FFFFD7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70" style:family="table-cell" style:parent-style-name="Default" style:data-style-name="N0">
      <style:table-cell-properties fo:border-top="thin double #000000" fo:border-bottom="thin solid #808080" fo:border-left="thin double #000000" fo:border-right="thin double #000000" style:vertical-align="middle" fo:background-color="#FFDBB6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71" style:family="table-cell" style:parent-style-name="Default" style:data-style-name="N0">
      <style:table-cell-properties fo:border-top="thin double #000000" fo:border-bottom="thin solid #808080" fo:border-left="thin double #000000" fo:border-right="thin double #000000" style:vertical-align="middle" fo:wrap-option="wrap" fo:background-color="#8CD0F6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72" style:family="table-cell" style:parent-style-name="Default" style:data-style-name="N0">
      <style:table-cell-properties fo:border="thin double #000000" style:vertical-align="middle" fo:wrap-option="wrap" fo:background-color="#8CD0F6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#FFFFD7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4" style:family="table-cell" style:parent-style-name="Default" style:data-style-name="N0">
      <style:table-cell-properties fo:border-top="thin solid #808080" fo:border-bottom="thin double #000000" fo:border-left="thin solid #000000" fo:border-right="thin solid #808080" style:vertical-align="middle" fo:wrap-option="wrap" fo:background-color="#FFFFD7" style:rotation-angle="90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5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FFFFD7" style:rotation-angle="90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6" style:family="table-cell" style:parent-style-name="Default" style:data-style-name="N0">
      <style:table-cell-properties fo:border-top="thin solid #808080" fo:border-bottom="thin double #000000" fo:border-left="thin solid #808080" fo:border-right="thin double #000000" style:vertical-align="middle" fo:wrap-option="wrap" fo:background-color="#FFFFD7" style:rotation-angle="90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7" style:family="table-cell" style:parent-style-name="Default" style:data-style-name="N0">
      <style:table-cell-properties fo:border-top="thin solid #808080" fo:border-bottom="thin double #000000" fo:border-left="thin double #000000" fo:border-right="thin solid #808080" style:vertical-align="middle" fo:wrap-option="wrap" fo:background-color="#FFDBB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8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FFDBB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79" style:family="table-cell" style:parent-style-name="Default" style:data-style-name="N0">
      <style:table-cell-properties fo:border="thin solid #808080" style:vertical-align="middle" fo:wrap-option="wrap" fo:background-color="#FFDBB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0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FFDBB6" style:rotation-angle="90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1" style:family="table-cell" style:parent-style-name="Default" style:data-style-name="N0">
      <style:table-cell-properties fo:border-top="thin solid #808080" fo:border-bottom="thin solid #808080" fo:border-left="thin solid #808080" fo:border-right="thin double #000000" style:vertical-align="middle" fo:wrap-option="wrap" fo:background-color="#FFDBB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2" style:family="table-cell" style:parent-style-name="Default" style:data-style-name="N0">
      <style:table-cell-properties fo:border-top="thin solid #808080" fo:border-bottom="thin double #000000" fo:border-left="thin double #000000" fo:border-right="thin solid #808080" style:vertical-align="middle" fo:wrap-option="wrap" fo:background-color="#8CD0F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3" style:family="table-cell" style:parent-style-name="Default" style:data-style-name="N0">
      <style:table-cell-properties fo:border-top="thin solid #808080" fo:border-bottom="thin double #000000" fo:border-left="thin solid #808080" fo:border-right="thin solid #808080" style:vertical-align="middle" fo:wrap-option="wrap" fo:background-color="#8CD0F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4" style:family="table-cell" style:parent-style-name="Default" style:data-style-name="N0">
      <style:table-cell-properties fo:border-top="thin solid #808080" fo:border-bottom="thin double #000000" fo:border-left="thin solid #808080" fo:border-right="thin double #000000" style:vertical-align="middle" fo:wrap-option="wrap" fo:background-color="#8CD0F6" style:repeat-content="false"/>
      <style:paragraph-properties fo:text-align="center"/>
      <style:text-properties style:font-name="Xunta Sans" style:font-name-asian="Xunta Sans" style:font-name-complex="Xunta Sans" style:font-family-generic="modern"/>
    </style:style>
    <style:style style:name="ce85" style:family="table-cell" style:parent-style-name="Default" style:data-style-name="N39">
      <style:table-cell-properties fo:border-top="thin double #000000" fo:border-bottom="thin solid #000000" fo:border-left="thin solid #000000" fo:border-right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86" style:family="table-cell" style:parent-style-name="Default" style:data-style-name="N39">
      <style:table-cell-properties fo:border="thin solid #000000" style:vertical-align="middle" fo:background-color="#DDDDDD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87" style:family="table-cell" style:parent-style-name="Default" style:data-style-name="N0">
      <style:table-cell-properties fo:background-color="#FFFFFF"/>
    </style:style>
    <style:style style:name="ce88" style:family="table-cell" style:parent-style-name="Default" style:data-style-name="N38">
      <style:table-cell-properties style:vertical-align="middle" fo:background-color="#8CD0F6" style:repeat-content="false"/>
      <style:paragraph-properties fo:text-align="center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89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Xunta Sans" style:font-name-asian="Xunta Sans" style:font-name-complex="Xunta Sans" fo:font-weight="bold" style:font-weight-asian="bold" style:font-weight-complex="bold" style:font-family-generic="modern"/>
    </style:style>
    <style:style style:name="ce90" style:family="table-cell" style:parent-style-name="Default" style:data-style-name="N0">
      <style:table-cell-properties fo:border="thin solid #000000" fo:background-color="#FFFFFF"/>
    </style:style>
    <style:style style:name="ce9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Xunta Sans" style:font-name-asian="Xunta Sans" style:font-name-complex="Xunta Sans" style:font-family-generic="modern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687916666666667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0.608541666666667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1.16416666666667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2.09020833333333cm"/>
    </style:style>
    <style:style style:name="co14" style:family="table-column">
      <style:table-column-properties fo:break-before="auto" style:column-width="2.936875cm"/>
    </style:style>
    <style:style style:name="co15" style:family="table-column">
      <style:table-column-properties fo:break-before="auto" style:column-width="2.54cm"/>
    </style:style>
    <style:style style:name="co16" style:family="table-column">
      <style:table-column-properties fo:break-before="auto" style:column-width="2.51354166666667cm"/>
    </style:style>
    <style:style style:name="co17" style:family="table-column">
      <style:table-column-properties fo:break-before="auto" style:column-width="3.4925cm"/>
    </style:style>
    <style:style style:name="co18" style:family="table-column">
      <style:table-column-properties fo:break-before="auto" style:column-width="1.905cm"/>
    </style:style>
    <style:style style:name="co19" style:family="table-column">
      <style:table-column-properties fo:break-before="auto" style:column-width="0cm"/>
    </style:style>
    <style:style style:name="ro1" style:family="table-row">
      <style:table-row-properties style:row-height="68.85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4.6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29.85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25.9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24.75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ro17" style:family="table-row">
      <style:table-row-properties style:row-height="18.75pt" style:use-optimal-row-height="false" fo:break-before="auto"/>
    </style:style>
    <style:style style:name="ro18" style:family="table-row">
      <style:table-row-properties style:row-height="63pt" style:use-optimal-row-height="false" fo:break-before="auto"/>
    </style:style>
    <style:style style:name="ro19" style:family="table-row">
      <style:table-row-properties style:row-height="12.75pt" style:use-optimal-row-height="true" fo:break-before="auto"/>
    </style:style>
    <style:style style:name="ro20" style:family="table-row">
      <style:table-row-properties style:row-height="3pt" style:use-optimal-row-height="false" fo:break-before="auto"/>
    </style:style>
    <style:style style:name="ro21" style:family="table-row">
      <style:table-row-properties style:row-height="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P&quot;;&quot;F&quot;;&quot;S&quot;;&quot;X&quot;;&quot;CIL&quot;)" table:allow-empty-cell="false">
          <table:help-message table:display="true"/>
          <table:error-message table:display="true"/>
        </table:content-validation>
        <table:content-validation table:name="val2" table:condition="of:cell-content-is-in-list(&quot;M&quot;;&quot;H&quot;)">
          <table:help-message table:display="true"/>
          <table:error-message table:display="true"/>
        </table:content-validation>
        <table:content-validation table:name="val3" table:condition="of:cell-content-is-in-list(&quot;SI&quot;;&quot;NON&quot;)">
          <table:help-message table:display="true"/>
          <table:error-message table:display="true"/>
        </table:content-validation>
      </table:content-validations>
      <table:table table:name="Hoja3" table:style-name="ta1">
        <table:table-column table:style-name="co1" table:number-columns-repeated="3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12"/>
        <table:table-column table:style-name="co6" table:number-columns-repeated="4" table:default-cell-style-name="ce3"/>
        <table:table-column table:style-name="co7" table:default-cell-style-name="ce42"/>
        <table:table-column table:style-name="co7" table:default-cell-style-name="ce12"/>
        <table:table-column table:style-name="co8" table:default-cell-style-name="ce12"/>
        <table:table-column table:style-name="co8" table:number-columns-repeated="3" table:default-cell-style-name="ce43"/>
        <table:table-column table:style-name="co4" table:default-cell-style-name="ce43"/>
        <table:table-column table:style-name="co4" table:number-columns-repeated="2" table:default-cell-style-name="ce12"/>
        <table:table-column table:style-name="co4" table:default-cell-style-name="ce43"/>
        <table:table-column table:style-name="co4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2"/>
        <table:table-column table:style-name="co13" table:default-cell-style-name="ce12"/>
        <table:table-column table:style-name="co14" table:default-cell-style-name="ce12"/>
        <table:table-column table:style-name="co15" table:default-cell-style-name="ce12"/>
        <table:table-column table:style-name="co16" table:default-cell-style-name="ce12"/>
        <table:table-column table:style-name="co17" table:default-cell-style-name="ce12"/>
        <table:table-column table:style-name="co18" table:number-columns-repeated="991" table:default-cell-style-name="ce3" table:visibility="collapse"/>
        <table:table-column table:style-name="co19" table:number-columns-repeated="15360" table:default-cell-style-name="ce3" table:visibility="collapse"/>
        <table:table-row table:style-name="ro1">
          <table:table-cell office:value-type="string" table:number-columns-spanned="33" table:number-rows-spanned="1" table:style-name="ce60">
            <text:p><text:s/></text:p>
            <draw:frame draw:z-index="2" draw:id="id1" draw:style-name="a1" draw:name="Imaxe 5" svg:x="0.01894in" svg:y="0.01894in" svg:width="6.26036in" svg:height="0.90551in" style:rel-width="scale" style:rel-height="scale">
              <draw:image xlink:href="media/image1.png" xlink:type="simple" xlink:show="embed" xlink:actuate="onLoad"/>
              <svg:title/>
              <svg:desc>emprego-comercio-emigracion-positivo.png (8565×1250)</svg:desc>
            </draw:frame>
          </table:table-cell>
          <table:covered-table-cell table:number-columns-repeated="13"/>
          <table:covered-table-cell>
            <draw:frame draw:z-index="3" draw:id="id2" draw:style-name="a2" draw:name="Imaxe 3" svg:x="1.05654in" svg:y="0.22998in" svg:width="3.3047in" svg:height="0.47244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 table:number-columns-repeated="15"/>
          <table:covered-table-cell>
            <draw:frame draw:z-index="1" draw:id="id0" draw:style-name="a0" draw:name="Imaxe 4" svg:x="0.08117in" svg:y="0.01894in" svg:width="3.28504in" svg:height="0.95551in" style:rel-width="scale" style:rel-height="scale">
              <draw:image xlink:href="media/image3.png" xlink:type="simple" xlink:show="embed" xlink:actuate="onLoad"/>
              <svg:title/>
              <svg:desc/>
            </draw:frame>
          </table:covered-table-cell>
          <table:covered-table-cell table:number-columns-repeated="2"/>
          <table:table-cell table:number-columns-repeated="16351"/>
        </table:table-row>
        <table:table-row table:style-name="ro2">
          <table:table-cell table:number-columns-repeated="33" table:style-name="ce2"/>
          <table:table-cell table:number-columns-repeated="16351"/>
        </table:table-row>
        <table:table-row table:style-name="ro3">
          <table:table-cell office:value-type="string" table:number-columns-spanned="5" table:number-rows-spanned="1" table:style-name="ce61">
            <text:p>Identificación da entidade</text:p>
          </table:table-cell>
          <table:covered-table-cell table:number-columns-repeated="4"/>
          <table:table-cell table:number-columns-repeated="28" table:style-name="ce2"/>
          <table:table-cell table:number-columns-repeated="16351"/>
        </table:table-row>
        <table:table-row table:style-name="ro3">
          <table:table-cell office:value-type="string" table:number-columns-spanned="2" table:number-rows-spanned="1" table:style-name="ce62">
            <text:p>Razón social:</text:p>
          </table:table-cell>
          <table:covered-table-cell/>
          <table:table-cell table:number-columns-spanned="3" table:number-rows-spanned="1" table:style-name="ce63"/>
          <table:covered-table-cell table:number-columns-repeated="2"/>
          <table:table-cell table:number-columns-repeated="28" table:style-name="ce2"/>
          <table:table-cell table:number-columns-repeated="16351"/>
        </table:table-row>
        <table:table-row table:style-name="ro3">
          <table:table-cell office:value-type="string" table:number-columns-spanned="2" table:number-rows-spanned="1" table:style-name="ce62">
            <text:p>NIF:</text:p>
          </table:table-cell>
          <table:covered-table-cell/>
          <table:table-cell table:number-columns-spanned="3" table:number-rows-spanned="1" table:style-name="ce63"/>
          <table:covered-table-cell table:number-columns-repeated="2"/>
          <table:table-cell table:number-columns-repeated="28" table:style-name="ce2"/>
          <table:table-cell table:number-columns-repeated="16351"/>
        </table:table-row>
        <table:table-row table:style-name="ro3">
          <table:table-cell office:value-type="string" table:number-columns-spanned="2" table:number-rows-spanned="1" table:style-name="ce62">
            <text:p>correo electrónico contacto</text:p>
          </table:table-cell>
          <table:covered-table-cell/>
          <table:table-cell table:number-columns-spanned="3" table:number-rows-spanned="1" table:style-name="ce63"/>
          <table:covered-table-cell table:number-columns-repeated="2"/>
          <table:table-cell table:number-columns-repeated="28" table:style-name="ce2"/>
          <table:table-cell table:number-columns-repeated="16351"/>
        </table:table-row>
        <table:table-row table:style-name="ro3">
          <table:table-cell office:value-type="string" table:number-columns-spanned="5" table:number-rows-spanned="1" table:style-name="ce64">
            <text:p>Representante</text:p>
          </table:table-cell>
          <table:covered-table-cell table:number-columns-repeated="4"/>
          <table:table-cell table:number-columns-repeated="28" table:style-name="ce2"/>
          <table:table-cell table:number-columns-repeated="16351"/>
        </table:table-row>
        <table:table-row table:style-name="ro3">
          <table:table-cell office:value-type="string" table:number-columns-spanned="2" table:number-rows-spanned="1" table:style-name="ce62">
            <text:p>Nome e apelidos:</text:p>
          </table:table-cell>
          <table:covered-table-cell/>
          <table:table-cell table:number-columns-spanned="3" table:number-rows-spanned="1" table:style-name="ce63"/>
          <table:covered-table-cell table:number-columns-repeated="2"/>
          <table:table-cell table:number-columns-repeated="28" table:style-name="ce2"/>
          <table:table-cell table:number-columns-repeated="16351"/>
        </table:table-row>
        <table:table-row table:style-name="ro3">
          <table:table-cell office:value-type="string" table:number-columns-spanned="2" table:number-rows-spanned="1" table:style-name="ce62">
            <text:p>DNI/NIE:</text:p>
          </table:table-cell>
          <table:covered-table-cell/>
          <table:table-cell table:number-columns-spanned="3" table:number-rows-spanned="1" table:style-name="ce63"/>
          <table:covered-table-cell table:number-columns-repeated="2"/>
          <table:table-cell table:number-columns-repeated="28" table:style-name="ce2"/>
          <table:table-cell table:number-columns-repeated="16351"/>
        </table:table-row>
        <table:table-row table:style-name="ro4">
          <table:table-cell office:value-type="string" table:number-columns-spanned="2" table:number-rows-spanned="1" table:style-name="ce65">
            <text:p>Nº expediente:</text:p>
          </table:table-cell>
          <table:covered-table-cell/>
          <table:table-cell office:value-type="string" table:style-name="ce4">
            <text:p>TR342A</text:p>
          </table:table-cell>
          <table:table-cell office:value-type="float" office:value="2026" table:style-name="ce4">
            <text:p>2026</text:p>
          </table:table-cell>
          <table:table-cell table:style-name="ce5"/>
          <table:table-cell table:number-columns-repeated="28" table:style-name="ce2"/>
          <table:table-cell table:number-columns-repeated="16351"/>
        </table:table-row>
        <table:table-row table:style-name="ro5">
          <table:table-cell office:value-type="string" table:number-columns-spanned="33" table:number-rows-spanned="3" table:style-name="ce66">
            <text:p>CERTIFICACIÓN DOS GASTOS RELATIVOS ÁS PERSOAS PERPARADORAS LABORAIS E DAS ACTUCACIÓNS DESENVOLVIDAS COAS PERSOAS CON DISCAPACIDADE OU EN SITUACIÓN OU RISCO DE EXCLUSIÓN SOCIAL QUE RECIBIRON O APOIO</text:p>
          </table:table-cell>
          <table:covered-table-cell table:number-columns-repeated="32"/>
          <table:table-cell table:number-columns-repeated="16351" table:style-name="ce1"/>
        </table:table-row>
        <table:table-row table:style-name="ro6">
          <table:covered-table-cell/>
          <table:covered-table-cell table:number-columns-repeated="32"/>
          <table:table-cell table:number-columns-repeated="16351" table:style-name="ce1"/>
        </table:table-row>
        <table:table-row table:style-name="ro7">
          <table:covered-table-cell/>
          <table:covered-table-cell table:number-columns-repeated="32"/>
          <table:table-cell table:number-columns-repeated="16351" table:style-name="ce1"/>
        </table:table-row>
        <table:table-row table:style-name="ro8">
          <table:table-cell office:value-type="string" table:number-columns-spanned="33" table:number-rows-spanned="1" table:style-name="ce67">
            <text:p>D= (A) x (B) : 360 x (C)</text:p>
          </table:table-cell>
          <table:covered-table-cell table:number-columns-repeated="32"/>
          <table:table-cell table:number-columns-repeated="16351" table:style-name="ce1"/>
        </table:table-row>
        <table:table-row table:style-name="ro9">
          <table:table-cell office:value-type="string" table:number-columns-spanned="33" table:number-rows-spanned="1" table:style-name="ce68">
            <text:p>NOME DA ENTIDADE PROMOTORA:</text:p>
          </table:table-cell>
          <table:covered-table-cell table:number-columns-repeated="32"/>
          <table:table-cell table:number-columns-repeated="16351" table:style-name="ce1"/>
        </table:table-row>
        <table:table-row table:style-name="ro10">
          <table:table-cell office:value-type="string" table:number-columns-spanned="13" table:number-rows-spanned="1" table:style-name="ce69">
            <text:p>PERSOA PREPARADORA LABORAL</text:p>
          </table:table-cell>
          <table:covered-table-cell table:number-columns-repeated="12"/>
          <table:table-cell office:value-type="string" table:number-columns-spanned="9" table:number-rows-spanned="1" table:style-name="ce70">
            <text:p>TRABALLADOR/A CON DISCAPACIDADE</text:p>
          </table:table-cell>
          <table:covered-table-cell table:number-columns-repeated="8"/>
          <table:table-cell office:value-type="string" table:number-columns-spanned="5" table:number-rows-spanned="1" table:style-name="ce71">
            <text:p>DURACIÓN ACCIÓNS DE APOIO</text:p>
          </table:table-cell>
          <table:covered-table-cell table:number-columns-repeated="4"/>
          <table:table-cell office:value-type="string" table:number-columns-spanned="5" table:number-rows-spanned="1" table:style-name="ce71">
            <text:p><text:s/>CONTÍAS POR PERSOAS CON DISCAPACIDADE ATENDIDAS</text:p>
          </table:table-cell>
          <table:covered-table-cell table:number-columns-repeated="4"/>
          <table:table-cell office:value-type="string" table:number-columns-spanned="1" table:number-rows-spanned="3" table:style-name="ce72">
            <text:p><text:s/>IMPORTE CONCESIÓN</text:p>
          </table:table-cell>
          <table:table-cell table:number-columns-repeated="16351" table:style-name="ce1"/>
        </table:table-row>
        <table:table-row table:style-name="ro11">
          <table:table-cell office:value-type="string" table:number-columns-spanned="1" table:number-rows-spanned="2" table:style-name="ce73">
            <text:p>NOME</text:p>
          </table:table-cell>
          <table:table-cell office:value-type="string" table:number-columns-spanned="1" table:number-rows-spanned="2" table:style-name="ce73">
            <text:p>PRIMEIRO APELIDO</text:p>
          </table:table-cell>
          <table:table-cell office:value-type="string" table:number-columns-spanned="1" table:number-rows-spanned="2" table:style-name="ce73">
            <text:p>SEGUNDO APELIDO</text:p>
          </table:table-cell>
          <table:table-cell office:value-type="string" table:number-columns-spanned="3" table:number-rows-spanned="1" table:style-name="ce73">
            <text:p>CONTRATO</text:p>
          </table:table-cell>
          <table:covered-table-cell table:number-columns-repeated="2"/>
          <table:table-cell office:value-type="string" table:number-columns-spanned="1" table:number-rows-spanned="2" table:style-name="ce73">
            <text:p>CUSTO DE DESPRAZAMENTO</text:p>
          </table:table-cell>
          <table:table-cell office:value-type="string" table:number-columns-spanned="1" table:number-rows-spanned="2" table:style-name="ce73">
            <text:p>CUSTOS LABORAIS</text:p>
          </table:table-cell>
          <table:table-cell office:value-type="string" table:number-columns-spanned="1" table:number-rows-spanned="2" table:style-name="ce74">
            <text:p>SEXO</text:p>
          </table:table-cell>
          <table:table-cell office:value-type="string" table:number-columns-spanned="1" table:number-rows-spanned="2" table:style-name="ce75">
            <text:p>Emigrante</text:p>
          </table:table-cell>
          <table:table-cell office:value-type="string" table:number-columns-spanned="1" table:number-rows-spanned="2" table:style-name="ce75">
            <text:p>&gt;45 anos</text:p>
          </table:table-cell>
          <table:table-cell office:value-type="string" table:number-columns-spanned="1" table:number-rows-spanned="2" table:style-name="ce75">
            <text:p>concello rural</text:p>
          </table:table-cell>
          <table:table-cell office:value-type="string" table:number-columns-spanned="1" table:number-rows-spanned="2" table:style-name="ce76">
            <text:p>TRANS</text:p>
          </table:table-cell>
          <table:table-cell office:value-type="string" table:number-columns-spanned="1" table:number-rows-spanned="2" table:style-name="ce77">
            <text:p>EMPRESA</text:p>
          </table:table-cell>
          <table:table-cell office:value-type="string" table:number-columns-spanned="1" table:number-rows-spanned="2" table:style-name="ce78">
            <text:p>TRABALLADOR/A</text:p>
          </table:table-cell>
          <table:table-cell office:value-type="string" table:number-columns-spanned="2" table:number-rows-spanned="1" table:style-name="ce79">
            <text:p>DISCAPACIDADE</text:p>
          </table:table-cell>
          <table:covered-table-cell/>
          <table:table-cell office:value-type="string" table:number-columns-spanned="1" table:number-rows-spanned="2" table:style-name="ce80">
            <text:p>EXCL. SOC.</text:p>
          </table:table-cell>
          <table:table-cell office:value-type="string" table:number-columns-spanned="4" table:number-rows-spanned="1" table:style-name="ce81">
            <text:p>CONTRATO</text:p>
          </table:table-cell>
          <table:covered-table-cell table:number-columns-repeated="3"/>
          <table:table-cell office:value-type="string" table:number-columns-spanned="1" table:number-rows-spanned="2" table:style-name="ce82">
            <text:p>INICIO</text:p>
          </table:table-cell>
          <table:table-cell office:value-type="string" table:number-columns-spanned="1" table:number-rows-spanned="2" table:style-name="ce83">
            <text:p>FIN</text:p>
          </table:table-cell>
          <table:table-cell office:value-type="string" table:number-columns-spanned="1" table:number-rows-spanned="2" table:style-name="ce83">
            <text:p>DIAS 360 <text:s/>(C)</text:p>
          </table:table-cell>
          <table:table-cell office:value-type="string" table:number-columns-spanned="1" table:number-rows-spanned="2" table:style-name="ce83">
            <text:p>XORN. IMPUTADA</text:p>
          </table:table-cell>
          <table:table-cell office:value-type="string" table:number-columns-spanned="1" table:number-rows-spanned="2" table:style-name="ce84">
            <text:p>% MIN ESIXIDO.</text:p>
          </table:table-cell>
          <table:table-cell office:value-type="string" table:number-columns-spanned="1" table:number-rows-spanned="2" table:style-name="ce82">
            <text:p><text:s/>IMPORTE POR TIPO DISCAPACIDADE (A)</text:p>
          </table:table-cell>
          <table:table-cell office:value-type="string" table:number-columns-spanned="1" table:number-rows-spanned="2" table:style-name="ce83">
            <text:p><text:s/>CONTÍA EN FUNCIÓN DA XORNADA( D)</text:p>
          </table:table-cell>
          <table:table-cell office:value-type="string" table:number-columns-spanned="1" table:number-rows-spanned="2" table:style-name="ce83">
            <text:p><text:s/>INCENTIVOS ARTIGO 11.4</text:p>
          </table:table-cell>
          <table:table-cell office:value-type="string" table:number-columns-spanned="2" table:number-rows-spanned="2" table:style-name="ce84">
            <text:p>TOTAL CONTÍA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0">
          <table:covered-table-cell/>
          <table:covered-table-cell/>
          <table:covered-table-cell/>
          <table:table-cell office:value-type="string" table:style-name="ce6">
            <text:p>TIPO</text:p>
          </table:table-cell>
          <table:table-cell office:value-type="string" table:style-name="ce6">
            <text:p>INICIO</text:p>
          </table:table-cell>
          <table:table-cell office:value-type="string" table:style-name="ce6">
            <text:p>FI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TIPO</text:p>
          </table:table-cell>
          <table:table-cell office:value-type="string" table:style-name="ce10">
            <text:p>GRAO</text:p>
          </table:table-cell>
          <table:covered-table-cell/>
          <table:table-cell office:value-type="string" table:style-name="ce8">
            <text:p>TIPO</text:p>
          </table:table-cell>
          <table:table-cell office:value-type="string" table:style-name="ce7">
            <text:p>INICIO</text:p>
          </table:table-cell>
          <table:table-cell office:value-type="string" table:style-name="ce7">
            <text:p>FIN</text:p>
          </table:table-cell>
          <table:table-cell office:value-type="string" table:style-name="ce11">
            <text:p>XORNADA (B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12"/>
        </table:table-row>
        <table:table-row table:style-name="ro12"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19])=TRUE();360;DAYS360([.W19];[.X19];1)+1)" table:style-name="ce18">
            <text:p>360</text:p>
          </table:table-cell>
          <table:table-cell table:style-name="ce19"/>
          <table:table-cell office:value-type="float" office:value="0" table:formula="of:=(IF([.P19]=&quot;p&quot;;IF(OR([.Q19]=65;[.Q19]&gt;65);(1/3)*[.V19];0);0)+IF([.P19]=&quot;p&quot;;IF([.Q19]=33;(1/5)*[.V19];IF(AND([.Q19]&gt;33;[.Q19]&lt;65);(1/5)*[.V19];0));0)+IF([.P19]=&quot;f&quot;;IF(OR([.Q19]=65;[.Q19]&gt;65);(1/8)*[.V19];0);0)+IF([.P19]=&quot;s&quot;;IF(OR([.Q19]=65;[.Q19]&gt;65);(1/8)*[.V19];0);0)+IF([.P19]=&quot;x&quot;;IF(OR([.Q19]=33;[.Q19]&gt;33);(1/8)*[.V19];0);0)+IF([.P19]=&quot;cil&quot;;(1/12)*[.V19];0))*100" table:style-name="ce20">
            <text:p>0,00</text:p>
          </table:table-cell>
          <table:table-cell office:value-type="float" office:value="0" table:formula="of:=IF([.P19]=&quot;p&quot;;IF(OR([.Q19]=65;[.Q19]&gt;65);11083.33);0)+IF([.P19]=&quot;p&quot;;IF([.Q19]=33;6650;IF(AND([.Q19]&gt;33;[.Q19]&lt;65);6650;0));0)+IF([.P19]=&quot;f&quot;;IF(OR([.Q19]=65;[.Q19]&gt;65);4156.25;0);0)+IF([.P19]=&quot;s&quot;;IF(OR([.Q19]=65;[.Q19]&gt;65);4156.25;0);0)+IF([.P19]=&quot;x&quot;;IF(OR([.Q19]=33;[.Q19]&gt;33);4156.25;0);0)+IF([.R19]=&quot;si&quot;;4156.25;0)+IF([.P19]=&quot;cil&quot;;1625;0)" table:style-name="ce21">
            <text:p>0,00 €</text:p>
          </table:table-cell>
          <table:table-cell office:value-type="float" office:value="0" table:formula="of:=IF([.Y19]=360;ROUND([.AB19]*[.V19];2);ROUND((([.AB19]*[.V19]/360)*[.Y19]);2))" table:style-name="ce21">
            <text:p>0,00 €</text:p>
          </table:table-cell>
          <table:table-cell office:value-type="float" office:value="0" table:formula="of:=+IF(([.I19]=&quot;M&quot;);0.25*[.AC19];0)+IF(([.J19]=&quot;SI&quot;);0.25*[.AC19];0)+IF(([.K19]=&quot;SI&quot;);0.25*[.AC19];0)+IF(([.L19]=&quot;SI&quot;);0.25*[.AC19];0)+IF(([.M19]=&quot;SI&quot;);0.25*[.AC19];0)" table:style-name="ce21">
            <text:p>0,00 €</text:p>
          </table:table-cell>
          <table:table-cell office:value-type="float" office:value="0" table:formula="of:=ROUND((SUM([.AC19:.AD19]));2)" table:style-name="ce22">
            <text:p>0,00 €</text:p>
          </table:table-cell>
          <table:table-cell office:value-type="float" office:value="0" table:formula="of:=SUM([.AE19:.AE21])" table:number-columns-spanned="1" table:number-rows-spanned="3" table:style-name="ce85">
            <text:p>0,00<text:s/></text:p>
          </table:table-cell>
          <table:table-cell office:value-type="float" office:value="0" table:formula="of:=+[.AF19]" table:number-columns-spanned="1" table:number-rows-spanned="3" table:style-name="ce85">
            <text:p>0,00<text:s/></text:p>
          </table:table-cell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style-name="ce23"/>
          <table:table-cell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20])=TRUE();360;DAYS360([.W20];[.X20];1)+1)" table:style-name="ce18">
            <text:p>360</text:p>
          </table:table-cell>
          <table:table-cell table:style-name="ce19"/>
          <table:table-cell office:value-type="float" office:value="0" table:formula="of:=(IF([.P20]=&quot;p&quot;;IF(OR([.Q20]=65;[.Q20]&gt;65);(1/3)*[.V20];0);0)+IF([.P20]=&quot;p&quot;;IF([.Q20]=33;(1/5)*[.V20];IF(AND([.Q20]&gt;33;[.Q20]&lt;65);(1/5)*[.V20];0));0)+IF([.P20]=&quot;f&quot;;IF(OR([.Q20]=65;[.Q20]&gt;65);(1/8)*[.V20];0);0)+IF([.P20]=&quot;s&quot;;IF(OR([.Q20]=65;[.Q20]&gt;65);(1/8)*[.V20];0);0)+IF([.P20]=&quot;x&quot;;IF(OR([.Q20]=33;[.Q20]&gt;33);(1/8)*[.V20];0);0)+IF([.P20]=&quot;cil&quot;;(1/12)*[.V20];0))*100" table:style-name="ce20">
            <text:p>0,00</text:p>
          </table:table-cell>
          <table:table-cell office:value-type="float" office:value="0" table:formula="of:=IF([.P20]=&quot;p&quot;;IF(OR([.Q20]=65;[.Q20]&gt;65);11083.33);0)+IF([.P20]=&quot;p&quot;;IF([.Q20]=33;6650;IF(AND([.Q20]&gt;33;[.Q20]&lt;65);6650;0));0)+IF([.P20]=&quot;f&quot;;IF(OR([.Q20]=65;[.Q20]&gt;65);4156.25;0);0)+IF([.P20]=&quot;s&quot;;IF(OR([.Q20]=65;[.Q20]&gt;65);4156.25;0);0)+IF([.P20]=&quot;x&quot;;IF(OR([.Q20]=33;[.Q20]&gt;33);4156.25;0);0)+IF([.R20]=&quot;si&quot;;4156.25;0)+IF([.P20]=&quot;cil&quot;;1625;0)" table:style-name="ce21">
            <text:p>0,00 €</text:p>
          </table:table-cell>
          <table:table-cell office:value-type="float" office:value="0" table:formula="of:=IF([.Y20]=360;ROUND([.AB20]*[.V20];2);ROUND((([.AB20]*[.V20]/360)*[.Y20]);2))" table:style-name="ce21">
            <text:p>0,00 €</text:p>
          </table:table-cell>
          <table:table-cell office:value-type="float" office:value="0" table:formula="of:=+IF(([.I20]=&quot;M&quot;);0.25*[.AC20];0)+IF(([.J20]=&quot;SI&quot;);0.25*[.AC20];0)+IF(([.K20]=&quot;SI&quot;);0.25*[.AC20];0)+IF(([.L20]=&quot;SI&quot;);0.25*[.AC20];0)+IF(([.M20]=&quot;SI&quot;);0.25*[.AC20];0)" table:style-name="ce21">
            <text:p>0,00 €</text:p>
          </table:table-cell>
          <table:table-cell office:value-type="float" office:value="0" table:formula="of:=ROUND((SUM([.AC20:.AD20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style-name="ce13"/>
          <table:table-cell table:style-name="ce24"/>
          <table:table-cell table:number-columns-repeated="2" table:style-name="ce13"/>
          <table:table-cell table:style-name="ce16"/>
          <table:table-cell table:number-columns-repeated="2" table:style-name="ce17"/>
          <table:table-cell office:value-type="float" office:value="360" table:formula="of:=IF(ISBLANK([.X21])=TRUE();360;DAYS360([.W21];[.X21];1)+1)" table:style-name="ce18">
            <text:p>360</text:p>
          </table:table-cell>
          <table:table-cell table:style-name="ce19"/>
          <table:table-cell office:value-type="float" office:value="0" table:formula="of:=(IF([.P21]=&quot;p&quot;;IF(OR([.Q21]=65;[.Q21]&gt;65);(1/3)*[.V21];0);0)+IF([.P21]=&quot;p&quot;;IF([.Q21]=33;(1/5)*[.V21];IF(AND([.Q21]&gt;33;[.Q21]&lt;65);(1/5)*[.V21];0));0)+IF([.P21]=&quot;f&quot;;IF(OR([.Q21]=65;[.Q21]&gt;65);(1/8)*[.V21];0);0)+IF([.P21]=&quot;s&quot;;IF(OR([.Q21]=65;[.Q21]&gt;65);(1/8)*[.V21];0);0)+IF([.P21]=&quot;x&quot;;IF(OR([.Q21]=33;[.Q21]&gt;33);(1/8)*[.V21];0);0)+IF([.P21]=&quot;cil&quot;;(1/12)*[.V21];0))*100" table:style-name="ce20">
            <text:p>0,00</text:p>
          </table:table-cell>
          <table:table-cell office:value-type="float" office:value="0" table:formula="of:=IF([.P21]=&quot;p&quot;;IF(OR([.Q21]=65;[.Q21]&gt;65);11083.33);0)+IF([.P21]=&quot;p&quot;;IF([.Q21]=33;6650;IF(AND([.Q21]&gt;33;[.Q21]&lt;65);6650;0));0)+IF([.P21]=&quot;f&quot;;IF(OR([.Q21]=65;[.Q21]&gt;65);4156.25;0);0)+IF([.P21]=&quot;s&quot;;IF(OR([.Q21]=65;[.Q21]&gt;65);4156.25;0);0)+IF([.P21]=&quot;x&quot;;IF(OR([.Q21]=33;[.Q21]&gt;33);4156.25;0);0)+IF([.R21]=&quot;si&quot;;4156.25;0)+IF([.P21]=&quot;cil&quot;;1625;0)" table:style-name="ce21">
            <text:p>0,00 €</text:p>
          </table:table-cell>
          <table:table-cell office:value-type="float" office:value="0" table:formula="of:=IF([.Y21]=360;ROUND([.AB21]*[.V21];2);ROUND((([.AB21]*[.V21]/360)*[.Y21]);2))" table:style-name="ce21">
            <text:p>0,00 €</text:p>
          </table:table-cell>
          <table:table-cell office:value-type="float" office:value="0" table:formula="of:=+IF(([.I21]=&quot;M&quot;);0.25*[.AC21];0)+IF(([.J21]=&quot;SI&quot;);0.25*[.AC21];0)+IF(([.K21]=&quot;SI&quot;);0.25*[.AC21];0)+IF(([.L21]=&quot;SI&quot;);0.25*[.AC21];0)+IF(([.M21]=&quot;SI&quot;);0.25*[.AC21];0)" table:style-name="ce21">
            <text:p>0,00 €</text:p>
          </table:table-cell>
          <table:table-cell office:value-type="float" office:value="0" table:formula="of:=ROUND((SUM([.AC21:.AD21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22])=TRUE();360;DAYS360([.W22];[.X22];1)+1)" table:style-name="ce18">
            <text:p>360</text:p>
          </table:table-cell>
          <table:table-cell table:style-name="ce19"/>
          <table:table-cell office:value-type="float" office:value="0" table:formula="of:=(IF([.P22]=&quot;p&quot;;IF(OR([.Q22]=65;[.Q22]&gt;65);(1/3)*[.V22];0);0)+IF([.P22]=&quot;p&quot;;IF([.Q22]=33;(1/5)*[.V22];IF(AND([.Q22]&gt;33;[.Q22]&lt;65);(1/5)*[.V22];0));0)+IF([.P22]=&quot;f&quot;;IF(OR([.Q22]=65;[.Q22]&gt;65);(1/8)*[.V22];0);0)+IF([.P22]=&quot;s&quot;;IF(OR([.Q22]=65;[.Q22]&gt;65);(1/8)*[.V22];0);0)+IF([.P22]=&quot;x&quot;;IF(OR([.Q22]=33;[.Q22]&gt;33);(1/8)*[.V22];0);0)+IF([.P22]=&quot;cil&quot;;(1/12)*[.V22];0))*100" table:style-name="ce20">
            <text:p>0,00</text:p>
          </table:table-cell>
          <table:table-cell office:value-type="float" office:value="0" table:formula="of:=IF([.P22]=&quot;p&quot;;IF(OR([.Q22]=65;[.Q22]&gt;65);11083.33);0)+IF([.P22]=&quot;p&quot;;IF([.Q22]=33;6650;IF(AND([.Q22]&gt;33;[.Q22]&lt;65);6650;0));0)+IF([.P22]=&quot;f&quot;;IF(OR([.Q22]=65;[.Q22]&gt;65);4156.25;0);0)+IF([.P22]=&quot;s&quot;;IF(OR([.Q22]=65;[.Q22]&gt;65);4156.25;0);0)+IF([.P22]=&quot;x&quot;;IF(OR([.Q22]=33;[.Q22]&gt;33);4156.25;0);0)+IF([.R22]=&quot;si&quot;;4156.25;0)+IF([.P22]=&quot;cil&quot;;1625;0)" table:style-name="ce21">
            <text:p>0,00 €</text:p>
          </table:table-cell>
          <table:table-cell office:value-type="float" office:value="0" table:formula="of:=IF([.Y22]=360;ROUND([.AB22]*[.V22];2);ROUND((([.AB22]*[.V22]/360)*[.Y22]);2))" table:style-name="ce21">
            <text:p>0,00 €</text:p>
          </table:table-cell>
          <table:table-cell office:value-type="float" office:value="0" table:formula="of:=+IF(([.I22]=&quot;M&quot;);0.25*[.AC22];0)+IF(([.J22]=&quot;SI&quot;);0.25*[.AC22];0)+IF(([.K22]=&quot;SI&quot;);0.25*[.AC22];0)+IF(([.L22]=&quot;SI&quot;);0.25*[.AC22];0)+IF(([.M22]=&quot;SI&quot;);0.25*[.AC22];0)" table:style-name="ce21">
            <text:p>0,00 €</text:p>
          </table:table-cell>
          <table:table-cell office:value-type="float" office:value="0" table:formula="of:=ROUND((SUM([.AC22:.AD22]));2)" table:style-name="ce22">
            <text:p>0,00 €</text:p>
          </table:table-cell>
          <table:table-cell office:value-type="float" office:value="0" table:formula="of:=SUM([.AE22:.AE24])" table:number-columns-spanned="1" table:number-rows-spanned="3" table:style-name="ce86">
            <text:p>0,00<text:s/></text:p>
          </table:table-cell>
          <table:table-cell office:value-type="float" office:value="0" table:formula="of:=+[.AF22]" table:number-columns-spanned="1" table:number-rows-spanned="3" table:style-name="ce86">
            <text:p>0,00<text:s/></text:p>
          </table:table-cell>
          <table:table-cell table:number-columns-repeated="1635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23])=TRUE();360;DAYS360([.W23];[.X23];1)+1)" table:style-name="ce18">
            <text:p>360</text:p>
          </table:table-cell>
          <table:table-cell table:style-name="ce19"/>
          <table:table-cell office:value-type="float" office:value="0" table:formula="of:=(IF([.P23]=&quot;p&quot;;IF(OR([.Q23]=65;[.Q23]&gt;65);(1/3)*[.V23];0);0)+IF([.P23]=&quot;p&quot;;IF([.Q23]=33;(1/5)*[.V23];IF(AND([.Q23]&gt;33;[.Q23]&lt;65);(1/5)*[.V23];0));0)+IF([.P23]=&quot;f&quot;;IF(OR([.Q23]=65;[.Q23]&gt;65);(1/8)*[.V23];0);0)+IF([.P23]=&quot;s&quot;;IF(OR([.Q23]=65;[.Q23]&gt;65);(1/8)*[.V23];0);0)+IF([.P23]=&quot;x&quot;;IF(OR([.Q23]=33;[.Q23]&gt;33);(1/8)*[.V23];0);0)+IF([.P23]=&quot;cil&quot;;(1/12)*[.V23];0))*100" table:style-name="ce20">
            <text:p>0,00</text:p>
          </table:table-cell>
          <table:table-cell office:value-type="float" office:value="0" table:formula="of:=IF([.P23]=&quot;p&quot;;IF(OR([.Q23]=65;[.Q23]&gt;65);11083.33);0)+IF([.P23]=&quot;p&quot;;IF([.Q23]=33;6650;IF(AND([.Q23]&gt;33;[.Q23]&lt;65);6650;0));0)+IF([.P23]=&quot;f&quot;;IF(OR([.Q23]=65;[.Q23]&gt;65);4156.25;0);0)+IF([.P23]=&quot;s&quot;;IF(OR([.Q23]=65;[.Q23]&gt;65);4156.25;0);0)+IF([.P23]=&quot;x&quot;;IF(OR([.Q23]=33;[.Q23]&gt;33);4156.25;0);0)+IF([.R23]=&quot;si&quot;;4156.25;0)+IF([.P23]=&quot;cil&quot;;1625;0)" table:style-name="ce21">
            <text:p>0,00 €</text:p>
          </table:table-cell>
          <table:table-cell office:value-type="float" office:value="0" table:formula="of:=IF([.Y23]=360;ROUND([.AB23]*[.V23];2);ROUND((([.AB23]*[.V23]/360)*[.Y23]);2))" table:style-name="ce21">
            <text:p>0,00 €</text:p>
          </table:table-cell>
          <table:table-cell office:value-type="float" office:value="0" table:formula="of:=+IF(([.I23]=&quot;M&quot;);0.25*[.AC23];0)+IF(([.J23]=&quot;SI&quot;);0.25*[.AC23];0)+IF(([.K23]=&quot;SI&quot;);0.25*[.AC23];0)+IF(([.L23]=&quot;SI&quot;);0.25*[.AC23];0)+IF(([.M23]=&quot;SI&quot;);0.25*[.AC23];0)" table:style-name="ce21">
            <text:p>0,00 €</text:p>
          </table:table-cell>
          <table:table-cell office:value-type="float" office:value="0" table:formula="of:=ROUND((SUM([.AC23:.AD23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24])=TRUE();360;DAYS360([.W24];[.X24];1)+1)" table:style-name="ce18">
            <text:p>360</text:p>
          </table:table-cell>
          <table:table-cell table:style-name="ce19"/>
          <table:table-cell office:value-type="float" office:value="0" table:formula="of:=(IF([.P24]=&quot;p&quot;;IF(OR([.Q24]=65;[.Q24]&gt;65);(1/3)*[.V24];0);0)+IF([.P24]=&quot;p&quot;;IF([.Q24]=33;(1/5)*[.V24];IF(AND([.Q24]&gt;33;[.Q24]&lt;65);(1/5)*[.V24];0));0)+IF([.P24]=&quot;f&quot;;IF(OR([.Q24]=65;[.Q24]&gt;65);(1/8)*[.V24];0);0)+IF([.P24]=&quot;s&quot;;IF(OR([.Q24]=65;[.Q24]&gt;65);(1/8)*[.V24];0);0)+IF([.P24]=&quot;x&quot;;IF(OR([.Q24]=33;[.Q24]&gt;33);(1/8)*[.V24];0);0)+IF([.P24]=&quot;cil&quot;;(1/12)*[.V24];0))*100" table:style-name="ce20">
            <text:p>0,00</text:p>
          </table:table-cell>
          <table:table-cell office:value-type="float" office:value="0" table:formula="of:=IF([.P24]=&quot;p&quot;;IF(OR([.Q24]=65;[.Q24]&gt;65);11083.33);0)+IF([.P24]=&quot;p&quot;;IF([.Q24]=33;6650;IF(AND([.Q24]&gt;33;[.Q24]&lt;65);6650;0));0)+IF([.P24]=&quot;f&quot;;IF(OR([.Q24]=65;[.Q24]&gt;65);4156.25;0);0)+IF([.P24]=&quot;s&quot;;IF(OR([.Q24]=65;[.Q24]&gt;65);4156.25;0);0)+IF([.P24]=&quot;x&quot;;IF(OR([.Q24]=33;[.Q24]&gt;33);4156.25;0);0)+IF([.R24]=&quot;si&quot;;4156.25;0)+IF([.P24]=&quot;cil&quot;;1625;0)" table:style-name="ce21">
            <text:p>0,00 €</text:p>
          </table:table-cell>
          <table:table-cell office:value-type="float" office:value="0" table:formula="of:=IF([.Y24]=360;ROUND([.AB24]*[.V24];2);ROUND((([.AB24]*[.V24]/360)*[.Y24]);2))" table:style-name="ce21">
            <text:p>0,00 €</text:p>
          </table:table-cell>
          <table:table-cell office:value-type="float" office:value="0" table:formula="of:=+IF(([.I24]=&quot;M&quot;);0.25*[.AC24];0)+IF(([.J24]=&quot;SI&quot;);0.25*[.AC24];0)+IF(([.K24]=&quot;SI&quot;);0.25*[.AC24];0)+IF(([.L24]=&quot;SI&quot;);0.25*[.AC24];0)+IF(([.M24]=&quot;SI&quot;);0.25*[.AC24];0)" table:style-name="ce21">
            <text:p>0,00 €</text:p>
          </table:table-cell>
          <table:table-cell office:value-type="float" office:value="0" table:formula="of:=ROUND((SUM([.AC24:.AD24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25])=TRUE();360;DAYS360([.W25];[.X25];1)+1)" table:style-name="ce18">
            <text:p>360</text:p>
          </table:table-cell>
          <table:table-cell table:style-name="ce19"/>
          <table:table-cell office:value-type="float" office:value="0" table:formula="of:=(IF([.P25]=&quot;p&quot;;IF(OR([.Q25]=65;[.Q25]&gt;65);(1/3)*[.V25];0);0)+IF([.P25]=&quot;p&quot;;IF([.Q25]=33;(1/5)*[.V25];IF(AND([.Q25]&gt;33;[.Q25]&lt;65);(1/5)*[.V25];0));0)+IF([.P25]=&quot;f&quot;;IF(OR([.Q25]=65;[.Q25]&gt;65);(1/8)*[.V25];0);0)+IF([.P25]=&quot;s&quot;;IF(OR([.Q25]=65;[.Q25]&gt;65);(1/8)*[.V25];0);0)+IF([.P25]=&quot;x&quot;;IF(OR([.Q25]=33;[.Q25]&gt;33);(1/8)*[.V25];0);0)+IF([.P25]=&quot;cil&quot;;(1/12)*[.V25];0))*100" table:style-name="ce20">
            <text:p>0,00</text:p>
          </table:table-cell>
          <table:table-cell office:value-type="float" office:value="0" table:formula="of:=IF([.P25]=&quot;p&quot;;IF(OR([.Q25]=65;[.Q25]&gt;65);11083.33);0)+IF([.P25]=&quot;p&quot;;IF([.Q25]=33;6650;IF(AND([.Q25]&gt;33;[.Q25]&lt;65);6650;0));0)+IF([.P25]=&quot;f&quot;;IF(OR([.Q25]=65;[.Q25]&gt;65);4156.25;0);0)+IF([.P25]=&quot;s&quot;;IF(OR([.Q25]=65;[.Q25]&gt;65);4156.25;0);0)+IF([.P25]=&quot;x&quot;;IF(OR([.Q25]=33;[.Q25]&gt;33);4156.25;0);0)+IF([.R25]=&quot;si&quot;;4156.25;0)+IF([.P25]=&quot;cil&quot;;1625;0)" table:style-name="ce21">
            <text:p>0,00 €</text:p>
          </table:table-cell>
          <table:table-cell office:value-type="float" office:value="0" table:formula="of:=IF([.Y25]=360;ROUND([.AB25]*[.V25];2);ROUND((([.AB25]*[.V25]/360)*[.Y25]);2))" table:style-name="ce21">
            <text:p>0,00 €</text:p>
          </table:table-cell>
          <table:table-cell office:value-type="float" office:value="0" table:formula="of:=+IF(([.I25]=&quot;M&quot;);0.25*[.AC25];0)+IF(([.J25]=&quot;SI&quot;);0.25*[.AC25];0)+IF(([.K25]=&quot;SI&quot;);0.25*[.AC25];0)+IF(([.L25]=&quot;SI&quot;);0.25*[.AC25];0)+IF(([.M25]=&quot;SI&quot;);0.25*[.AC25];0)" table:style-name="ce21">
            <text:p>0,00 €</text:p>
          </table:table-cell>
          <table:table-cell office:value-type="float" office:value="0" table:formula="of:=ROUND((SUM([.AC25:.AD25]));2)" table:style-name="ce22">
            <text:p>0,00 €</text:p>
          </table:table-cell>
          <table:table-cell office:value-type="float" office:value="0" table:formula="of:=SUM([.AE25:.AE27])" table:number-columns-spanned="1" table:number-rows-spanned="3" table:style-name="ce86">
            <text:p>0,00<text:s/></text:p>
          </table:table-cell>
          <table:table-cell office:value-type="float" office:value="0" table:formula="of:=+[.AF25]" table:number-columns-spanned="1" table:number-rows-spanned="3" table:style-name="ce86">
            <text:p>0,00<text:s/></text:p>
          </table:table-cell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style-name="ce15"/>
          <table:table-cell table:number-columns-repeated="4" table:style-name="ce13"/>
          <table:table-cell table:style-name="ce16"/>
          <table:table-cell table:number-columns-repeated="2" table:style-name="ce17"/>
          <table:table-cell office:value-type="float" office:value="360" table:formula="of:=IF(ISBLANK([.X26])=TRUE();360;DAYS360([.W26];[.X26];1)+1)" table:style-name="ce18">
            <text:p>360</text:p>
          </table:table-cell>
          <table:table-cell table:style-name="ce19"/>
          <table:table-cell office:value-type="float" office:value="0" table:formula="of:=(IF([.P26]=&quot;p&quot;;IF(OR([.Q26]=65;[.Q26]&gt;65);(1/3)*[.V26];0);0)+IF([.P26]=&quot;p&quot;;IF([.Q26]=33;(1/5)*[.V26];IF(AND([.Q26]&gt;33;[.Q26]&lt;65);(1/5)*[.V26];0));0)+IF([.P26]=&quot;f&quot;;IF(OR([.Q26]=65;[.Q26]&gt;65);(1/8)*[.V26];0);0)+IF([.P26]=&quot;s&quot;;IF(OR([.Q26]=65;[.Q26]&gt;65);(1/8)*[.V26];0);0)+IF([.P26]=&quot;x&quot;;IF(OR([.Q26]=33;[.Q26]&gt;33);(1/8)*[.V26];0);0)+IF([.P26]=&quot;cil&quot;;(1/12)*[.V26];0))*100" table:style-name="ce20">
            <text:p>0,00</text:p>
          </table:table-cell>
          <table:table-cell office:value-type="float" office:value="0" table:formula="of:=IF([.P26]=&quot;p&quot;;IF(OR([.Q26]=65;[.Q26]&gt;65);11083.33);0)+IF([.P26]=&quot;p&quot;;IF([.Q26]=33;6650;IF(AND([.Q26]&gt;33;[.Q26]&lt;65);6650;0));0)+IF([.P26]=&quot;f&quot;;IF(OR([.Q26]=65;[.Q26]&gt;65);4156.25;0);0)+IF([.P26]=&quot;s&quot;;IF(OR([.Q26]=65;[.Q26]&gt;65);4156.25;0);0)+IF([.P26]=&quot;x&quot;;IF(OR([.Q26]=33;[.Q26]&gt;33);4156.25;0);0)+IF([.R26]=&quot;si&quot;;4156.25;0)+IF([.P26]=&quot;cil&quot;;1625;0)" table:style-name="ce21">
            <text:p>0,00 €</text:p>
          </table:table-cell>
          <table:table-cell office:value-type="float" office:value="0" table:formula="of:=IF([.Y26]=360;ROUND([.AB26]*[.V26];2);ROUND((([.AB26]*[.V26]/360)*[.Y26]);2))" table:style-name="ce21">
            <text:p>0,00 €</text:p>
          </table:table-cell>
          <table:table-cell office:value-type="float" office:value="0" table:formula="of:=+IF(([.I26]=&quot;M&quot;);0.25*[.AC26];0)+IF(([.J26]=&quot;SI&quot;);0.25*[.AC26];0)+IF(([.K26]=&quot;SI&quot;);0.25*[.AC26];0)+IF(([.L26]=&quot;SI&quot;);0.25*[.AC26];0)+IF(([.M26]=&quot;SI&quot;);0.25*[.AC26];0)" table:style-name="ce21">
            <text:p>0,00 €</text:p>
          </table:table-cell>
          <table:table-cell office:value-type="float" office:value="0" table:formula="of:=ROUND((SUM([.AC26:.AD26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27])=TRUE();360;DAYS360([.W27];[.X27];1)+1)" table:style-name="ce18">
            <text:p>360</text:p>
          </table:table-cell>
          <table:table-cell table:style-name="ce19"/>
          <table:table-cell office:value-type="float" office:value="0" table:formula="of:=(IF([.P27]=&quot;p&quot;;IF(OR([.Q27]=65;[.Q27]&gt;65);(1/3)*[.V27];0);0)+IF([.P27]=&quot;p&quot;;IF([.Q27]=33;(1/5)*[.V27];IF(AND([.Q27]&gt;33;[.Q27]&lt;65);(1/5)*[.V27];0));0)+IF([.P27]=&quot;f&quot;;IF(OR([.Q27]=65;[.Q27]&gt;65);(1/8)*[.V27];0);0)+IF([.P27]=&quot;s&quot;;IF(OR([.Q27]=65;[.Q27]&gt;65);(1/8)*[.V27];0);0)+IF([.P27]=&quot;x&quot;;IF(OR([.Q27]=33;[.Q27]&gt;33);(1/8)*[.V27];0);0)+IF([.P27]=&quot;cil&quot;;(1/12)*[.V27];0))*100" table:style-name="ce20">
            <text:p>0,00</text:p>
          </table:table-cell>
          <table:table-cell office:value-type="float" office:value="0" table:formula="of:=IF([.P27]=&quot;p&quot;;IF(OR([.Q27]=65;[.Q27]&gt;65);11083.33);0)+IF([.P27]=&quot;p&quot;;IF([.Q27]=33;6650;IF(AND([.Q27]&gt;33;[.Q27]&lt;65);6650;0));0)+IF([.P27]=&quot;f&quot;;IF(OR([.Q27]=65;[.Q27]&gt;65);4156.25;0);0)+IF([.P27]=&quot;s&quot;;IF(OR([.Q27]=65;[.Q27]&gt;65);4156.25;0);0)+IF([.P27]=&quot;x&quot;;IF(OR([.Q27]=33;[.Q27]&gt;33);4156.25;0);0)+IF([.R27]=&quot;si&quot;;4156.25;0)+IF([.P27]=&quot;cil&quot;;1625;0)" table:style-name="ce21">
            <text:p>0,00 €</text:p>
          </table:table-cell>
          <table:table-cell office:value-type="float" office:value="0" table:formula="of:=IF([.Y27]=360;ROUND([.AB27]*[.V27];2);ROUND((([.AB27]*[.V27]/360)*[.Y27]);2))" table:style-name="ce21">
            <text:p>0,00 €</text:p>
          </table:table-cell>
          <table:table-cell office:value-type="float" office:value="0" table:formula="of:=+IF(([.I27]=&quot;M&quot;);0.25*[.AC27];0)+IF(([.J27]=&quot;SI&quot;);0.25*[.AC27];0)+IF(([.K27]=&quot;SI&quot;);0.25*[.AC27];0)+IF(([.L27]=&quot;SI&quot;);0.25*[.AC27];0)+IF(([.M27]=&quot;SI&quot;);0.25*[.AC27];0)" table:style-name="ce21">
            <text:p>0,00 €</text:p>
          </table:table-cell>
          <table:table-cell office:value-type="float" office:value="0" table:formula="of:=ROUND((SUM([.AC27:.AD27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28])=TRUE();360;DAYS360([.W28];[.X28];1)+1)" table:style-name="ce18">
            <text:p>360</text:p>
          </table:table-cell>
          <table:table-cell table:style-name="ce19"/>
          <table:table-cell office:value-type="float" office:value="0" table:formula="of:=(IF([.P28]=&quot;p&quot;;IF(OR([.Q28]=65;[.Q28]&gt;65);(1/3)*[.V28];0);0)+IF([.P28]=&quot;p&quot;;IF([.Q28]=33;(1/5)*[.V28];IF(AND([.Q28]&gt;33;[.Q28]&lt;65);(1/5)*[.V28];0));0)+IF([.P28]=&quot;f&quot;;IF(OR([.Q28]=65;[.Q28]&gt;65);(1/8)*[.V28];0);0)+IF([.P28]=&quot;s&quot;;IF(OR([.Q28]=65;[.Q28]&gt;65);(1/8)*[.V28];0);0)+IF([.P28]=&quot;x&quot;;IF(OR([.Q28]=33;[.Q28]&gt;33);(1/8)*[.V28];0);0)+IF([.P28]=&quot;cil&quot;;(1/12)*[.V28];0))*100" table:style-name="ce20">
            <text:p>0,00</text:p>
          </table:table-cell>
          <table:table-cell office:value-type="float" office:value="0" table:formula="of:=IF([.P28]=&quot;p&quot;;IF(OR([.Q28]=65;[.Q28]&gt;65);11083.33);0)+IF([.P28]=&quot;p&quot;;IF([.Q28]=33;6650;IF(AND([.Q28]&gt;33;[.Q28]&lt;65);6650;0));0)+IF([.P28]=&quot;f&quot;;IF(OR([.Q28]=65;[.Q28]&gt;65);4156.25;0);0)+IF([.P28]=&quot;s&quot;;IF(OR([.Q28]=65;[.Q28]&gt;65);4156.25;0);0)+IF([.P28]=&quot;x&quot;;IF(OR([.Q28]=33;[.Q28]&gt;33);4156.25;0);0)+IF([.R28]=&quot;si&quot;;4156.25;0)+IF([.P28]=&quot;cil&quot;;1625;0)" table:style-name="ce21">
            <text:p>0,00 €</text:p>
          </table:table-cell>
          <table:table-cell office:value-type="float" office:value="0" table:formula="of:=IF([.Y28]=360;ROUND([.AB28]*[.V28];2);ROUND((([.AB28]*[.V28]/360)*[.Y28]);2))" table:style-name="ce21">
            <text:p>0,00 €</text:p>
          </table:table-cell>
          <table:table-cell office:value-type="float" office:value="0" table:formula="of:=+IF(([.I28]=&quot;M&quot;);0.25*[.AC28];0)+IF(([.J28]=&quot;SI&quot;);0.25*[.AC28];0)+IF(([.K28]=&quot;SI&quot;);0.25*[.AC28];0)+IF(([.L28]=&quot;SI&quot;);0.25*[.AC28];0)+IF(([.M28]=&quot;SI&quot;);0.25*[.AC28];0)" table:style-name="ce21">
            <text:p>0,00 €</text:p>
          </table:table-cell>
          <table:table-cell office:value-type="float" office:value="0" table:formula="of:=ROUND((SUM([.AC28:.AD28]));2)" table:style-name="ce22">
            <text:p>0,00 €</text:p>
          </table:table-cell>
          <table:table-cell office:value-type="float" office:value="0" table:formula="of:=SUM([.AE28:.AE30])" table:number-columns-spanned="1" table:number-rows-spanned="3" table:style-name="ce86">
            <text:p>0,00<text:s/></text:p>
          </table:table-cell>
          <table:table-cell office:value-type="float" office:value="0" table:formula="of:=+[.AF28]" table:number-columns-spanned="1" table:number-rows-spanned="3" table:style-name="ce86">
            <text:p>0,00<text:s/></text:p>
          </table:table-cell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29])=TRUE();360;DAYS360([.W29];[.X29];1)+1)" table:style-name="ce18">
            <text:p>360</text:p>
          </table:table-cell>
          <table:table-cell table:style-name="ce19"/>
          <table:table-cell office:value-type="float" office:value="0" table:formula="of:=(IF([.P29]=&quot;p&quot;;IF(OR([.Q29]=65;[.Q29]&gt;65);(1/3)*[.V29];0);0)+IF([.P29]=&quot;p&quot;;IF([.Q29]=33;(1/5)*[.V29];IF(AND([.Q29]&gt;33;[.Q29]&lt;65);(1/5)*[.V29];0));0)+IF([.P29]=&quot;f&quot;;IF(OR([.Q29]=65;[.Q29]&gt;65);(1/8)*[.V29];0);0)+IF([.P29]=&quot;s&quot;;IF(OR([.Q29]=65;[.Q29]&gt;65);(1/8)*[.V29];0);0)+IF([.P29]=&quot;x&quot;;IF(OR([.Q29]=33;[.Q29]&gt;33);(1/8)*[.V29];0);0)+IF([.P29]=&quot;cil&quot;;(1/12)*[.V29];0))*100" table:style-name="ce20">
            <text:p>0,00</text:p>
          </table:table-cell>
          <table:table-cell office:value-type="float" office:value="0" table:formula="of:=IF([.P29]=&quot;p&quot;;IF(OR([.Q29]=65;[.Q29]&gt;65);11083.33);0)+IF([.P29]=&quot;p&quot;;IF([.Q29]=33;6650;IF(AND([.Q29]&gt;33;[.Q29]&lt;65);6650;0));0)+IF([.P29]=&quot;f&quot;;IF(OR([.Q29]=65;[.Q29]&gt;65);4156.25;0);0)+IF([.P29]=&quot;s&quot;;IF(OR([.Q29]=65;[.Q29]&gt;65);4156.25;0);0)+IF([.P29]=&quot;x&quot;;IF(OR([.Q29]=33;[.Q29]&gt;33);4156.25;0);0)+IF([.R29]=&quot;si&quot;;4156.25;0)+IF([.P29]=&quot;cil&quot;;1625;0)" table:style-name="ce21">
            <text:p>0,00 €</text:p>
          </table:table-cell>
          <table:table-cell office:value-type="float" office:value="0" table:formula="of:=IF([.Y29]=360;ROUND([.AB29]*[.V29];2);ROUND((([.AB29]*[.V29]/360)*[.Y29]);2))" table:style-name="ce21">
            <text:p>0,00 €</text:p>
          </table:table-cell>
          <table:table-cell office:value-type="float" office:value="0" table:formula="of:=+IF(([.I29]=&quot;M&quot;);0.25*[.AC29];0)+IF(([.J29]=&quot;SI&quot;);0.25*[.AC29];0)+IF(([.K29]=&quot;SI&quot;);0.25*[.AC29];0)+IF(([.L29]=&quot;SI&quot;);0.25*[.AC29];0)+IF(([.M29]=&quot;SI&quot;);0.25*[.AC29];0)" table:style-name="ce21">
            <text:p>0,00 €</text:p>
          </table:table-cell>
          <table:table-cell office:value-type="float" office:value="0" table:formula="of:=ROUND((SUM([.AC29:.AD29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30])=TRUE();360;DAYS360([.W30];[.X30];1)+1)" table:style-name="ce18">
            <text:p>360</text:p>
          </table:table-cell>
          <table:table-cell table:style-name="ce19"/>
          <table:table-cell office:value-type="float" office:value="0" table:formula="of:=(IF([.P30]=&quot;p&quot;;IF(OR([.Q30]=65;[.Q30]&gt;65);(1/3)*[.V30];0);0)+IF([.P30]=&quot;p&quot;;IF([.Q30]=33;(1/5)*[.V30];IF(AND([.Q30]&gt;33;[.Q30]&lt;65);(1/5)*[.V30];0));0)+IF([.P30]=&quot;f&quot;;IF(OR([.Q30]=65;[.Q30]&gt;65);(1/8)*[.V30];0);0)+IF([.P30]=&quot;s&quot;;IF(OR([.Q30]=65;[.Q30]&gt;65);(1/8)*[.V30];0);0)+IF([.P30]=&quot;x&quot;;IF(OR([.Q30]=33;[.Q30]&gt;33);(1/8)*[.V30];0);0)+IF([.P30]=&quot;cil&quot;;(1/12)*[.V30];0))*100" table:style-name="ce20">
            <text:p>0,00</text:p>
          </table:table-cell>
          <table:table-cell office:value-type="float" office:value="0" table:formula="of:=IF([.P30]=&quot;p&quot;;IF(OR([.Q30]=65;[.Q30]&gt;65);11083.33);0)+IF([.P30]=&quot;p&quot;;IF([.Q30]=33;6650;IF(AND([.Q30]&gt;33;[.Q30]&lt;65);6650;0));0)+IF([.P30]=&quot;f&quot;;IF(OR([.Q30]=65;[.Q30]&gt;65);4156.25;0);0)+IF([.P30]=&quot;s&quot;;IF(OR([.Q30]=65;[.Q30]&gt;65);4156.25;0);0)+IF([.P30]=&quot;x&quot;;IF(OR([.Q30]=33;[.Q30]&gt;33);4156.25;0);0)+IF([.R30]=&quot;si&quot;;4156.25;0)+IF([.P30]=&quot;cil&quot;;1625;0)" table:style-name="ce21">
            <text:p>0,00 €</text:p>
          </table:table-cell>
          <table:table-cell office:value-type="float" office:value="0" table:formula="of:=IF([.Y30]=360;ROUND([.AB30]*[.V30];2);ROUND((([.AB30]*[.V30]/360)*[.Y30]);2))" table:style-name="ce21">
            <text:p>0,00 €</text:p>
          </table:table-cell>
          <table:table-cell office:value-type="float" office:value="0" table:formula="of:=+IF(([.I30]=&quot;M&quot;);0.25*[.AC30];0)+IF(([.J30]=&quot;SI&quot;);0.25*[.AC30];0)+IF(([.K30]=&quot;SI&quot;);0.25*[.AC30];0)+IF(([.L30]=&quot;SI&quot;);0.25*[.AC30];0)+IF(([.M30]=&quot;SI&quot;);0.25*[.AC30];0)" table:style-name="ce21">
            <text:p>0,00 €</text:p>
          </table:table-cell>
          <table:table-cell office:value-type="float" office:value="0" table:formula="of:=ROUND((SUM([.AC30:.AD30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31])=TRUE();360;DAYS360([.W31];[.X31];1)+1)" table:style-name="ce18">
            <text:p>360</text:p>
          </table:table-cell>
          <table:table-cell table:style-name="ce19"/>
          <table:table-cell office:value-type="float" office:value="0" table:formula="of:=(IF([.P31]=&quot;p&quot;;IF(OR([.Q31]=65;[.Q31]&gt;65);(1/3)*[.V31];0);0)+IF([.P31]=&quot;p&quot;;IF([.Q31]=33;(1/5)*[.V31];IF(AND([.Q31]&gt;33;[.Q31]&lt;65);(1/5)*[.V31];0));0)+IF([.P31]=&quot;f&quot;;IF(OR([.Q31]=65;[.Q31]&gt;65);(1/8)*[.V31];0);0)+IF([.P31]=&quot;s&quot;;IF(OR([.Q31]=65;[.Q31]&gt;65);(1/8)*[.V31];0);0)+IF([.P31]=&quot;x&quot;;IF(OR([.Q31]=33;[.Q31]&gt;33);(1/8)*[.V31];0);0)+IF([.P31]=&quot;cil&quot;;(1/12)*[.V31];0))*100" table:style-name="ce20">
            <text:p>0,00</text:p>
          </table:table-cell>
          <table:table-cell office:value-type="float" office:value="0" table:formula="of:=IF([.P31]=&quot;p&quot;;IF(OR([.Q31]=65;[.Q31]&gt;65);11083.33);0)+IF([.P31]=&quot;p&quot;;IF([.Q31]=33;6650;IF(AND([.Q31]&gt;33;[.Q31]&lt;65);6650;0));0)+IF([.P31]=&quot;f&quot;;IF(OR([.Q31]=65;[.Q31]&gt;65);4156.25;0);0)+IF([.P31]=&quot;s&quot;;IF(OR([.Q31]=65;[.Q31]&gt;65);4156.25;0);0)+IF([.P31]=&quot;x&quot;;IF(OR([.Q31]=33;[.Q31]&gt;33);4156.25;0);0)+IF([.R31]=&quot;si&quot;;4156.25;0)+IF([.P31]=&quot;cil&quot;;1625;0)" table:style-name="ce21">
            <text:p>0,00 €</text:p>
          </table:table-cell>
          <table:table-cell office:value-type="float" office:value="0" table:formula="of:=IF([.Y31]=360;ROUND([.AB31]*[.V31];2);ROUND((([.AB31]*[.V31]/360)*[.Y31]);2))" table:style-name="ce21">
            <text:p>0,00 €</text:p>
          </table:table-cell>
          <table:table-cell office:value-type="float" office:value="0" table:formula="of:=+IF(([.I31]=&quot;M&quot;);0.25*[.AC31];0)+IF(([.J31]=&quot;SI&quot;);0.25*[.AC31];0)+IF(([.K31]=&quot;SI&quot;);0.25*[.AC31];0)+IF(([.L31]=&quot;SI&quot;);0.25*[.AC31];0)+IF(([.M31]=&quot;SI&quot;);0.25*[.AC31];0)" table:style-name="ce21">
            <text:p>0,00 €</text:p>
          </table:table-cell>
          <table:table-cell office:value-type="float" office:value="0" table:formula="of:=ROUND((SUM([.AC31:.AD31]));2)" table:style-name="ce22">
            <text:p>0,00 €</text:p>
          </table:table-cell>
          <table:table-cell office:value-type="float" office:value="0" table:formula="of:=SUM([.AE31:.AE33])" table:number-columns-spanned="1" table:number-rows-spanned="3" table:style-name="ce86">
            <text:p>0,00<text:s/></text:p>
          </table:table-cell>
          <table:table-cell office:value-type="float" office:value="0" table:formula="of:=+[.AF31]" table:number-columns-spanned="1" table:number-rows-spanned="3" table:style-name="ce86">
            <text:p>0,00<text:s/></text:p>
          </table:table-cell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32])=TRUE();360;DAYS360([.W32];[.X32];1)+1)" table:style-name="ce18">
            <text:p>360</text:p>
          </table:table-cell>
          <table:table-cell table:style-name="ce19"/>
          <table:table-cell office:value-type="float" office:value="0" table:formula="of:=(IF([.P32]=&quot;p&quot;;IF(OR([.Q32]=65;[.Q32]&gt;65);(1/3)*[.V32];0);0)+IF([.P32]=&quot;p&quot;;IF([.Q32]=33;(1/5)*[.V32];IF(AND([.Q32]&gt;33;[.Q32]&lt;65);(1/5)*[.V32];0));0)+IF([.P32]=&quot;f&quot;;IF(OR([.Q32]=65;[.Q32]&gt;65);(1/8)*[.V32];0);0)+IF([.P32]=&quot;s&quot;;IF(OR([.Q32]=65;[.Q32]&gt;65);(1/8)*[.V32];0);0)+IF([.P32]=&quot;x&quot;;IF(OR([.Q32]=33;[.Q32]&gt;33);(1/8)*[.V32];0);0)+IF([.P32]=&quot;cil&quot;;(1/12)*[.V32];0))*100" table:style-name="ce20">
            <text:p>0,00</text:p>
          </table:table-cell>
          <table:table-cell office:value-type="float" office:value="0" table:formula="of:=IF([.P32]=&quot;p&quot;;IF(OR([.Q32]=65;[.Q32]&gt;65);11083.33);0)+IF([.P32]=&quot;p&quot;;IF([.Q32]=33;6650;IF(AND([.Q32]&gt;33;[.Q32]&lt;65);6650;0));0)+IF([.P32]=&quot;f&quot;;IF(OR([.Q32]=65;[.Q32]&gt;65);4156.25;0);0)+IF([.P32]=&quot;s&quot;;IF(OR([.Q32]=65;[.Q32]&gt;65);4156.25;0);0)+IF([.P32]=&quot;x&quot;;IF(OR([.Q32]=33;[.Q32]&gt;33);4156.25;0);0)+IF([.R32]=&quot;si&quot;;4156.25;0)+IF([.P32]=&quot;cil&quot;;1625;0)" table:style-name="ce21">
            <text:p>0,00 €</text:p>
          </table:table-cell>
          <table:table-cell office:value-type="float" office:value="0" table:formula="of:=IF([.Y32]=360;ROUND([.AB32]*[.V32];2);ROUND((([.AB32]*[.V32]/360)*[.Y32]);2))" table:style-name="ce21">
            <text:p>0,00 €</text:p>
          </table:table-cell>
          <table:table-cell office:value-type="float" office:value="0" table:formula="of:=+IF(([.I32]=&quot;M&quot;);0.25*[.AC32];0)+IF(([.J32]=&quot;SI&quot;);0.25*[.AC32];0)+IF(([.K32]=&quot;SI&quot;);0.25*[.AC32];0)+IF(([.L32]=&quot;SI&quot;);0.25*[.AC32];0)+IF(([.M32]=&quot;SI&quot;);0.25*[.AC32];0)" table:style-name="ce21">
            <text:p>0,00 €</text:p>
          </table:table-cell>
          <table:table-cell office:value-type="float" office:value="0" table:formula="of:=ROUND((SUM([.AC32:.AD32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25"/>
          <table:table-cell table:content-validation-name="val1" table:style-name="ce15"/>
          <table:table-cell table:number-columns-repeated="5" table:style-name="ce26"/>
          <table:table-cell table:style-name="ce27"/>
          <table:table-cell table:number-columns-repeated="2" table:style-name="ce28"/>
          <table:table-cell office:value-type="float" office:value="360" table:formula="of:=IF(ISBLANK([.X33])=TRUE();360;DAYS360([.W33];[.X33];1)+1)" table:style-name="ce29">
            <text:p>360</text:p>
          </table:table-cell>
          <table:table-cell table:style-name="ce27"/>
          <table:table-cell office:value-type="float" office:value="0" table:formula="of:=(IF([.P33]=&quot;p&quot;;IF(OR([.Q33]=65;[.Q33]&gt;65);(1/3)*[.V33];0);0)+IF([.P33]=&quot;p&quot;;IF([.Q33]=33;(1/5)*[.V33];IF(AND([.Q33]&gt;33;[.Q33]&lt;65);(1/5)*[.V33];0));0)+IF([.P33]=&quot;f&quot;;IF(OR([.Q33]=65;[.Q33]&gt;65);(1/8)*[.V33];0);0)+IF([.P33]=&quot;s&quot;;IF(OR([.Q33]=65;[.Q33]&gt;65);(1/8)*[.V33];0);0)+IF([.P33]=&quot;x&quot;;IF(OR([.Q33]=33;[.Q33]&gt;33);(1/8)*[.V33];0);0)+IF([.P33]=&quot;cil&quot;;(1/12)*[.V33];0))*100" table:style-name="ce20">
            <text:p>0,00</text:p>
          </table:table-cell>
          <table:table-cell office:value-type="float" office:value="0" table:formula="of:=IF([.P33]=&quot;p&quot;;IF(OR([.Q33]=65;[.Q33]&gt;65);11083.33);0)+IF([.P33]=&quot;p&quot;;IF([.Q33]=33;6650;IF(AND([.Q33]&gt;33;[.Q33]&lt;65);6650;0));0)+IF([.P33]=&quot;f&quot;;IF(OR([.Q33]=65;[.Q33]&gt;65);4156.25;0);0)+IF([.P33]=&quot;s&quot;;IF(OR([.Q33]=65;[.Q33]&gt;65);4156.25;0);0)+IF([.P33]=&quot;x&quot;;IF(OR([.Q33]=33;[.Q33]&gt;33);4156.25;0);0)+IF([.R33]=&quot;si&quot;;4156.25;0)+IF([.P33]=&quot;cil&quot;;1625;0)" table:style-name="ce21">
            <text:p>0,00 €</text:p>
          </table:table-cell>
          <table:table-cell office:value-type="float" office:value="0" table:formula="of:=IF([.Y33]=360;ROUND([.AB33]*[.V33];2);ROUND((([.AB33]*[.V33]/360)*[.Y33]);2))" table:style-name="ce21">
            <text:p>0,00 €</text:p>
          </table:table-cell>
          <table:table-cell office:value-type="float" office:value="0" table:formula="of:=+IF(([.I33]=&quot;M&quot;);0.25*[.AC33];0)+IF(([.J33]=&quot;SI&quot;);0.25*[.AC33];0)+IF(([.K33]=&quot;SI&quot;);0.25*[.AC33];0)+IF(([.L33]=&quot;SI&quot;);0.25*[.AC33];0)+IF(([.M33]=&quot;SI&quot;);0.25*[.AC33];0)" table:style-name="ce21">
            <text:p>0,00 €</text:p>
          </table:table-cell>
          <table:table-cell office:value-type="float" office:value="0" table:formula="of:=ROUND((SUM([.AC33:.AD33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number-columns-spanned="1" table:number-rows-spanned="3" table:style-name="ce63"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style-name="ce30"/>
          <table:table-cell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34])=TRUE();360;DAYS360([.W34];[.X34];1)+1)" table:style-name="ce18">
            <text:p>360</text:p>
          </table:table-cell>
          <table:table-cell table:style-name="ce19"/>
          <table:table-cell office:value-type="float" office:value="0" table:formula="of:=(IF([.P34]=&quot;p&quot;;IF(OR([.Q34]=65;[.Q34]&gt;65);(1/3)*[.V34];0);0)+IF([.P34]=&quot;p&quot;;IF([.Q34]=33;(1/5)*[.V34];IF(AND([.Q34]&gt;33;[.Q34]&lt;65);(1/5)*[.V34];0));0)+IF([.P34]=&quot;f&quot;;IF(OR([.Q34]=65;[.Q34]&gt;65);(1/8)*[.V34];0);0)+IF([.P34]=&quot;s&quot;;IF(OR([.Q34]=65;[.Q34]&gt;65);(1/8)*[.V34];0);0)+IF([.P34]=&quot;x&quot;;IF(OR([.Q34]=33;[.Q34]&gt;33);(1/8)*[.V34];0);0)+IF([.P34]=&quot;cil&quot;;(1/12)*[.V34];0))*100" table:style-name="ce31">
            <text:p>0,00</text:p>
          </table:table-cell>
          <table:table-cell office:value-type="float" office:value="0" table:formula="of:=IF([.P34]=&quot;p&quot;;IF(OR([.Q34]=65;[.Q34]&gt;65);11083.33);0)+IF([.P34]=&quot;p&quot;;IF([.Q34]=33;6650;IF(AND([.Q34]&gt;33;[.Q34]&lt;65);6650;0));0)+IF([.P34]=&quot;f&quot;;IF(OR([.Q34]=65;[.Q34]&gt;65);4156.25;0);0)+IF([.P34]=&quot;s&quot;;IF(OR([.Q34]=65;[.Q34]&gt;65);4156.25;0);0)+IF([.P34]=&quot;x&quot;;IF(OR([.Q34]=33;[.Q34]&gt;33);4156.25;0);0)+IF([.R34]=&quot;si&quot;;4156.25;0)+IF([.P34]=&quot;cil&quot;;1625;0)" table:style-name="ce21">
            <text:p>0,00 €</text:p>
          </table:table-cell>
          <table:table-cell office:value-type="float" office:value="0" table:formula="of:=IF([.Y34]=360;ROUND([.AB34]*[.V34];2);ROUND((([.AB34]*[.V34]/360)*[.Y34]);2))" table:style-name="ce21">
            <text:p>0,00 €</text:p>
          </table:table-cell>
          <table:table-cell office:value-type="float" office:value="0" table:formula="of:=+IF(([.I34]=&quot;M&quot;);0.25*[.AC34];0)+IF(([.J34]=&quot;SI&quot;);0.25*[.AC34];0)+IF(([.K34]=&quot;SI&quot;);0.25*[.AC34];0)+IF(([.L34]=&quot;SI&quot;);0.25*[.AC34];0)+IF(([.M34]=&quot;SI&quot;);0.25*[.AC34];0)" table:style-name="ce21">
            <text:p>0,00 €</text:p>
          </table:table-cell>
          <table:table-cell office:value-type="float" office:value="0" table:formula="of:=ROUND((SUM([.AC34:.AD34]));2)" table:style-name="ce22">
            <text:p>0,00 €</text:p>
          </table:table-cell>
          <table:table-cell office:value-type="float" office:value="0" table:formula="of:=SUM([.AE34:.AE36])" table:number-columns-spanned="1" table:number-rows-spanned="3" table:style-name="ce86">
            <text:p>0,00<text:s/></text:p>
          </table:table-cell>
          <table:table-cell office:value-type="float" office:value="0" table:formula="of:=+[.AF34]" table:number-columns-spanned="1" table:number-rows-spanned="3" table:style-name="ce86">
            <text:p>0,00<text:s/></text:p>
          </table:table-cell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style-name="ce30"/>
          <table:table-cell table:style-name="ce14"/>
          <table:table-cell table:content-validation-name="val1" table:style-name="ce15"/>
          <table:table-cell table:number-columns-repeated="5" table:style-name="ce13"/>
          <table:table-cell table:style-name="ce19"/>
          <table:table-cell table:number-columns-repeated="2" table:style-name="ce17"/>
          <table:table-cell office:value-type="float" office:value="360" table:formula="of:=IF(ISBLANK([.X35])=TRUE();360;DAYS360([.W35];[.X35];1)+1)" table:style-name="ce18">
            <text:p>360</text:p>
          </table:table-cell>
          <table:table-cell table:style-name="ce19"/>
          <table:table-cell office:value-type="float" office:value="0" table:formula="of:=(IF([.P35]=&quot;p&quot;;IF(OR([.Q35]=65;[.Q35]&gt;65);(1/3)*[.V35];0);0)+IF([.P35]=&quot;p&quot;;IF([.Q35]=33;(1/5)*[.V35];IF(AND([.Q35]&gt;33;[.Q35]&lt;65);(1/5)*[.V35];0));0)+IF([.P35]=&quot;f&quot;;IF(OR([.Q35]=65;[.Q35]&gt;65);(1/8)*[.V35];0);0)+IF([.P35]=&quot;s&quot;;IF(OR([.Q35]=65;[.Q35]&gt;65);(1/8)*[.V35];0);0)+IF([.P35]=&quot;x&quot;;IF(OR([.Q35]=33;[.Q35]&gt;33);(1/8)*[.V35];0);0)+IF([.P35]=&quot;cil&quot;;(1/12)*[.V35];0))*100" table:style-name="ce31">
            <text:p>0,00</text:p>
          </table:table-cell>
          <table:table-cell office:value-type="float" office:value="0" table:formula="of:=IF([.P35]=&quot;p&quot;;IF(OR([.Q35]=65;[.Q35]&gt;65);11083.33);0)+IF([.P35]=&quot;p&quot;;IF([.Q35]=33;6650;IF(AND([.Q35]&gt;33;[.Q35]&lt;65);6650;0));0)+IF([.P35]=&quot;f&quot;;IF(OR([.Q35]=65;[.Q35]&gt;65);4156.25;0);0)+IF([.P35]=&quot;s&quot;;IF(OR([.Q35]=65;[.Q35]&gt;65);4156.25;0);0)+IF([.P35]=&quot;x&quot;;IF(OR([.Q35]=33;[.Q35]&gt;33);4156.25;0);0)+IF([.R35]=&quot;si&quot;;4156.25;0)+IF([.P35]=&quot;cil&quot;;1625;0)" table:style-name="ce21">
            <text:p>0,00 €</text:p>
          </table:table-cell>
          <table:table-cell office:value-type="float" office:value="0" table:formula="of:=IF([.Y35]=360;ROUND([.AB35]*[.V35];2);ROUND((([.AB35]*[.V35]/360)*[.Y35]);2))" table:style-name="ce21">
            <text:p>0,00 €</text:p>
          </table:table-cell>
          <table:table-cell office:value-type="float" office:value="0" table:formula="of:=+IF(([.I35]=&quot;M&quot;);0.25*[.AC35];0)+IF(([.J35]=&quot;SI&quot;);0.25*[.AC35];0)+IF(([.K35]=&quot;SI&quot;);0.25*[.AC35];0)+IF(([.L35]=&quot;SI&quot;);0.25*[.AC35];0)+IF(([.M35]=&quot;SI&quot;);0.25*[.AC35];0)" table:style-name="ce21">
            <text:p>0,00 €</text:p>
          </table:table-cell>
          <table:table-cell office:value-type="float" office:value="0" table:formula="of:=ROUND((SUM([.AC35:.AD35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content-validation-name="val2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content-validation-name="val3" table:style-name="ce13"/>
          <table:table-cell table:number-columns-repeated="2" table:style-name="ce32"/>
          <table:table-cell table:content-validation-name="val1" table:style-name="ce15"/>
          <table:table-cell table:number-columns-repeated="3" table:style-name="ce33"/>
          <table:table-cell table:number-columns-repeated="2" table:style-name="ce32"/>
          <table:table-cell table:style-name="ce34"/>
          <table:table-cell table:number-columns-repeated="2" table:style-name="ce17"/>
          <table:table-cell office:value-type="float" office:value="360" table:formula="of:=IF(ISBLANK([.X36])=TRUE();360;DAYS360([.W36];[.X36];1)+1)" table:style-name="ce18">
            <text:p>360</text:p>
          </table:table-cell>
          <table:table-cell table:style-name="ce19"/>
          <table:table-cell office:value-type="float" office:value="0" table:formula="of:=(IF([.P36]=&quot;p&quot;;IF(OR([.Q36]=65;[.Q36]&gt;65);(1/3)*[.V36];0);0)+IF([.P36]=&quot;p&quot;;IF([.Q36]=33;(1/5)*[.V36];IF(AND([.Q36]&gt;33;[.Q36]&lt;65);(1/5)*[.V36];0));0)+IF([.P36]=&quot;f&quot;;IF(OR([.Q36]=65;[.Q36]&gt;65);(1/8)*[.V36];0);0)+IF([.P36]=&quot;s&quot;;IF(OR([.Q36]=65;[.Q36]&gt;65);(1/8)*[.V36];0);0)+IF([.P36]=&quot;x&quot;;IF(OR([.Q36]=33;[.Q36]&gt;33);(1/8)*[.V36];0);0)+IF([.P36]=&quot;cil&quot;;(1/12)*[.V36];0))*100" table:style-name="ce31">
            <text:p>0,00</text:p>
          </table:table-cell>
          <table:table-cell office:value-type="float" office:value="0" table:formula="of:=IF([.P36]=&quot;p&quot;;IF(OR([.Q36]=65;[.Q36]&gt;65);11083.33);0)+IF([.P36]=&quot;p&quot;;IF([.Q36]=33;6650;IF(AND([.Q36]&gt;33;[.Q36]&lt;65);6650;0));0)+IF([.P36]=&quot;f&quot;;IF(OR([.Q36]=65;[.Q36]&gt;65);4156.25;0);0)+IF([.P36]=&quot;s&quot;;IF(OR([.Q36]=65;[.Q36]&gt;65);4156.25;0);0)+IF([.P36]=&quot;x&quot;;IF(OR([.Q36]=33;[.Q36]&gt;33);4156.25;0);0)+IF([.R36]=&quot;si&quot;;4156.25;0)+IF([.P36]=&quot;cil&quot;;1625;0)" table:style-name="ce21">
            <text:p>0,00 €</text:p>
          </table:table-cell>
          <table:table-cell office:value-type="float" office:value="0" table:formula="of:=IF([.Y36]=360;ROUND([.AB36]*[.V36];2);ROUND((([.AB36]*[.V36]/360)*[.Y36]);2))" table:style-name="ce21">
            <text:p>0,00 €</text:p>
          </table:table-cell>
          <table:table-cell office:value-type="float" office:value="0" table:formula="of:=+IF(([.I36]=&quot;M&quot;);0.25*[.AC36];0)+IF(([.J36]=&quot;SI&quot;);0.25*[.AC36];0)+IF(([.K36]=&quot;SI&quot;);0.25*[.AC36];0)+IF(([.L36]=&quot;SI&quot;);0.25*[.AC36];0)+IF(([.M36]=&quot;SI&quot;);0.25*[.AC36];0)" table:style-name="ce21">
            <text:p>0,00 €</text:p>
          </table:table-cell>
          <table:table-cell office:value-type="float" office:value="0" table:formula="of:=ROUND((SUM([.AC36:.AD36]));2)" table:style-name="ce22">
            <text:p>0,00 €</text:p>
          </table:table-cell>
          <table:covered-table-cell/>
          <table:covered-table-cell/>
          <table:table-cell table:number-columns-repeated="16351" table:style-name="ce1"/>
        </table:table-row>
        <table:table-row table:style-name="ro13">
          <table:table-cell table:number-columns-repeated="13" table:style-name="ce35"/>
          <table:table-cell table:style-name="ce36"/>
          <table:table-cell table:number-columns-repeated="2" table:style-name="ce35"/>
          <table:table-cell table:number-columns-repeated="4" table:style-name="ce37"/>
          <table:table-cell table:number-columns-repeated="2" table:style-name="ce35"/>
          <table:table-cell table:number-columns-repeated="2" table:style-name="ce38"/>
          <table:table-cell table:style-name="ce39"/>
          <table:table-cell table:number-columns-repeated="2" table:style-name="ce35"/>
          <table:table-cell office:value-type="string" table:style-name="ce40">
            <text:p>TOTAL</text:p>
          </table:table-cell>
          <table:table-cell office:value-type="float" office:value="0" table:formula="of:=SUM([.AC19:.AC36])" table:style-name="ce41">
            <text:p>0,00 €</text:p>
          </table:table-cell>
          <table:table-cell office:value-type="float" office:value="0" table:formula="of:=SUM([.AD19:.AD36])" table:style-name="ce41">
            <text:p>0,00 €</text:p>
          </table:table-cell>
          <table:table-cell office:value-type="float" office:value="0" table:formula="of:=SUM([.AE19:.AE36])" table:style-name="ce41">
            <text:p>0,00 €</text:p>
          </table:table-cell>
          <table:table-cell office:value-type="float" office:value="0" table:formula="of:=SUM([.AF19:.AF36])" table:style-name="ce41">
            <text:p>0,00 €</text:p>
          </table:table-cell>
          <table:table-cell office:value-type="float" office:value="0" table:formula="of:=SUM([.AG19:.AG36])" table:style-name="ce41">
            <text:p>0,00 €</text:p>
          </table:table-cell>
          <table:table-cell table:number-columns-repeated="16351" table:style-name="ce1"/>
        </table:table-row>
        <table:table-row table:style-name="ro14">
          <table:table-cell table:number-columns-spanned="6" table:number-rows-spanned="1" table:style-name="ce87"/>
          <table:covered-table-cell table:number-columns-repeated="5"/>
          <table:table-cell table:number-columns-repeated="7" table:style-name="ce12"/>
          <table:table-cell table:style-name="ce42"/>
          <table:table-cell table:number-columns-repeated="2" table:style-name="ce12"/>
          <table:table-cell table:number-columns-repeated="4" table:style-name="ce43"/>
          <table:table-cell table:number-columns-repeated="2" table:style-name="ce12"/>
          <table:table-cell table:number-columns-repeated="2" table:style-name="ce38"/>
          <table:table-cell table:style-name="ce39"/>
          <table:table-cell table:style-name="ce12"/>
          <table:table-cell table:number-columns-repeated="2" table:style-name="ce35"/>
          <table:table-cell office:value-type="string" table:number-columns-spanned="4" table:number-rows-spanned="1" table:style-name="ce88">
            <text:p>SUBVENCIÓN POR DESPRAZAMENTOS:</text:p>
          </table:table-cell>
          <table:covered-table-cell table:number-columns-repeated="3"/>
          <table:table-cell office:value-type="float" office:value="0" table:formula="of:=SUM([.G19:.G36])" table:style-name="ce44">
            <text:p>0,00<text:s/></text:p>
          </table:table-cell>
          <table:table-cell table:number-columns-repeated="16351" table:style-name="ce1"/>
        </table:table-row>
        <table:table-row table:style-name="ro15">
          <table:table-cell table:number-columns-spanned="6" table:number-rows-spanned="1" table:style-name="ce87"/>
          <table:covered-table-cell table:number-columns-repeated="5"/>
          <table:table-cell table:number-columns-repeated="16" table:style-name="ce45"/>
          <table:table-cell table:number-columns-repeated="2" table:style-name="ce38"/>
          <table:table-cell table:style-name="ce39"/>
          <table:table-cell table:style-name="ce45"/>
          <table:table-cell table:number-columns-repeated="2" table:style-name="ce12"/>
          <table:table-cell table:style-name="ce46"/>
          <table:table-cell office:value-type="string" table:style-name="ce47">
            <text:p>TOTAL SUBVENCIÓN</text:p>
          </table:table-cell>
          <table:table-cell table:number-columns-repeated="2" table:style-name="ce47"/>
          <table:table-cell office:value-type="float" office:value="0" table:formula="of:=SUM([.AG37:.AG38])" table:style-name="ce48">
            <text:p>0,00<text:s/></text:p>
          </table:table-cell>
          <table:table-cell table:number-columns-repeated="16351" table:style-name="ce1"/>
        </table:table-row>
        <table:table-row table:style-name="ro16">
          <table:table-cell table:number-columns-spanned="6" table:number-rows-spanned="1" table:style-name="ce87"/>
          <table:covered-table-cell table:number-columns-repeated="5"/>
          <table:table-cell table:style-name="ce12"/>
          <table:table-cell table:number-columns-repeated="15" table:style-name="ce45"/>
          <table:table-cell table:style-name="ce38"/>
          <table:table-cell table:number-columns-spanned="6" table:number-rows-spanned="1" table:style-name="ce87"/>
          <table:covered-table-cell table:number-columns-repeated="5"/>
          <table:table-cell table:number-columns-repeated="3" table:style-name="ce49"/>
          <table:table-cell table:style-name="ce50"/>
          <table:table-cell table:number-columns-repeated="16351" table:style-name="ce1"/>
        </table:table-row>
        <table:table-row table:style-name="ro17">
          <table:table-cell table:number-columns-repeated="6" table:style-name="ce51"/>
          <table:table-cell table:style-name="ce12"/>
          <table:table-cell table:number-columns-repeated="15" table:style-name="ce45"/>
          <table:table-cell table:style-name="ce38"/>
          <table:table-cell table:number-columns-repeated="4" table:style-name="ce52"/>
          <table:table-cell office:value-type="string" table:number-columns-spanned="6" table:number-rows-spanned="1" table:style-name="ce89">
            <text:p>Lugar e data</text:p>
          </table:table-cell>
          <table:covered-table-cell table:number-columns-repeated="5"/>
          <table:table-cell table:style-name="ce53"/>
          <table:table-cell table:style-name="ce54"/>
          <table:table-cell table:number-columns-repeated="16349" table:style-name="ce1"/>
        </table:table-row>
        <table:table-row table:style-name="ro4">
          <table:table-cell table:number-columns-repeated="6" table:style-name="ce51"/>
          <table:table-cell table:style-name="ce12"/>
          <table:table-cell table:number-columns-repeated="15" table:style-name="ce45"/>
          <table:table-cell table:style-name="ce38"/>
          <table:table-cell table:number-columns-repeated="4" table:style-name="ce52"/>
          <table:table-cell table:number-columns-spanned="6" table:number-rows-spanned="1" table:style-name="ce90"/>
          <table:covered-table-cell table:number-columns-repeated="5"/>
          <table:table-cell table:style-name="ce55"/>
          <table:table-cell table:style-name="ce56"/>
          <table:table-cell table:number-columns-repeated="16349" table:style-name="ce1"/>
        </table:table-row>
        <table:table-row table:style-name="ro18">
          <table:table-cell table:number-columns-spanned="6" table:number-rows-spanned="1" table:style-name="ce87"/>
          <table:covered-table-cell table:number-columns-repeated="5"/>
          <table:table-cell table:style-name="ce12"/>
          <table:table-cell table:number-columns-repeated="15" table:style-name="ce45"/>
          <table:table-cell table:style-name="ce38"/>
          <table:table-cell table:number-columns-repeated="4" table:style-name="ce57"/>
          <table:table-cell office:value-type="string" table:number-columns-spanned="8" table:number-rows-spanned="1" table:style-name="ce91">
            <text:p>(firma da persoa solicitante ou representante)</text:p>
          </table:table-cell>
          <table:covered-table-cell table:number-columns-repeated="7"/>
          <table:table-cell table:number-columns-repeated="16349" table:style-name="ce1"/>
        </table:table-row>
        <table:table-row table:style-name="ro3" table:visibility="collapse">
          <table:table-cell table:number-columns-repeated="8" table:style-name="ce3"/>
          <table:table-cell table:style-name="ce12"/>
          <table:table-cell table:number-columns-repeated="4" table:style-name="ce3"/>
          <table:table-cell table:style-name="ce42"/>
          <table:table-cell table:number-columns-repeated="2" table:style-name="ce12"/>
          <table:table-cell table:number-columns-repeated="4" table:style-name="ce43"/>
          <table:table-cell table:number-columns-repeated="2" table:style-name="ce12"/>
          <table:table-cell table:style-name="ce43"/>
          <table:table-cell office:value-type="string" table:number-columns-spanned="6" table:number-rows-spanned="1" table:style-name="ce92">
            <text:p>(firma da persoa solicitante ou representante)</text:p>
          </table:table-cell>
          <table:covered-table-cell table:number-columns-repeated="5"/>
          <table:table-cell table:number-columns-repeated="6" table:style-name="ce59"/>
          <table:table-cell table:number-columns-repeated="16349"/>
        </table:table-row>
        <table:table-row table:style-name="ro3" table:visibility="collapse">
          <table:table-cell table:number-columns-repeated="8" table:style-name="ce3"/>
          <table:table-cell table:style-name="ce12"/>
          <table:table-cell table:number-columns-repeated="4" table:style-name="ce3"/>
          <table:table-cell table:style-name="ce42"/>
          <table:table-cell table:number-columns-repeated="2" table:style-name="ce12"/>
          <table:table-cell table:number-columns-repeated="4" table:style-name="ce43"/>
          <table:table-cell table:number-columns-repeated="2" table:style-name="ce12"/>
          <table:table-cell table:style-name="ce43"/>
          <table:table-cell table:number-columns-spanned="6" table:number-rows-spanned="1" table:style-name="ce90"/>
          <table:covered-table-cell table:number-columns-repeated="5"/>
          <table:table-cell table:number-columns-repeated="6" table:style-name="ce58"/>
          <table:table-cell table:number-columns-repeated="16349"/>
        </table:table-row>
        <table:table-row table:style-name="ro3" table:visibility="collapse">
          <table:table-cell table:number-columns-repeated="8" table:style-name="ce3"/>
          <table:table-cell table:style-name="ce12"/>
          <table:table-cell table:number-columns-repeated="4" table:style-name="ce3"/>
          <table:table-cell table:style-name="ce42"/>
          <table:table-cell table:number-columns-repeated="2" table:style-name="ce12"/>
          <table:table-cell table:number-columns-repeated="4" table:style-name="ce43"/>
          <table:table-cell table:number-columns-repeated="2" table:style-name="ce12"/>
          <table:table-cell table:style-name="ce43"/>
          <table:table-cell table:number-columns-repeated="10" table:style-name="ce12"/>
          <table:table-cell table:number-columns-repeated="16351" table:style-name="ce3"/>
        </table:table-row>
        <table:table-row table:number-rows-repeated="2" table:style-name="ro19" table:visibility="collapse">
          <table:table-cell table:number-columns-repeated="8" table:style-name="ce3"/>
          <table:table-cell table:style-name="ce12"/>
          <table:table-cell table:number-columns-repeated="4" table:style-name="ce3"/>
          <table:table-cell table:style-name="ce42"/>
          <table:table-cell table:number-columns-repeated="2" table:style-name="ce12"/>
          <table:table-cell table:number-columns-repeated="4" table:style-name="ce43"/>
          <table:table-cell table:number-columns-repeated="2" table:style-name="ce12"/>
          <table:table-cell table:style-name="ce43"/>
          <table:table-cell table:number-columns-repeated="10" table:style-name="ce12"/>
          <table:table-cell table:number-columns-repeated="16351" table:style-name="ce3"/>
        </table:table-row>
        <table:table-row table:number-rows-repeated="4" table:style-name="ro19" table:visibility="collapse">
          <table:table-cell table:number-columns-repeated="16384"/>
        </table:table-row>
        <table:table-row table:style-name="ro20">
          <table:table-cell table:number-columns-repeated="16384"/>
        </table:table-row>
        <table:table-row table:number-rows-repeated="2" table:style-name="ro19" table:visibility="collapse">
          <table:table-cell table:number-columns-repeated="16384"/>
        </table:table-row>
        <table:table-row table:number-rows-repeated="1048521" table:style-name="ro21">
          <table:table-cell table:number-columns-repeated="16384"/>
        </table:table-row>
        <table:named-expressions>
          <table:named-range table:name="Print_Area" table:cell-range-address="Hoja3.$A$1:Hoja3.$AG$43" table:base-cell-address="Hoja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Xunta Sans" svg:font-family="&quot;Xunta Sans&quot;"/>
    <style:font-face style:name="Xunta Sans11" svg:font-family="&quot;Xunta Sans11&quot;"/>
    <style:font-face style:name="Arial Narrow1" svg:font-family="&quot;Arial Narrow1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percentage-style style:name="N36">
      <number:number number:decimal-places="2" number:min-integer-digits="1"/>
      <number:text> %</number:text>
    </number:percentage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€</number:text>
    </number:number-style>
    <number:number-style style:name="N38">
      <number:text>-</number:text>
      <number:number number:decimal-places="2" number:min-integer-digits="1" number:grouping="true"/>
      <number:text> €</number:text>
      <style:map style:condition="value()&gt;=0" style:apply-style-name="N38P0"/>
    </number:number-style>
    <number:number-style style:name="N39P0">
      <number:number number:decimal-places="2" number:min-integer-digits="1" number:grouping="true"/>
      <number:text> </number:text>
    </number:number-style>
    <number:number-style style:name="N39">
      <number:text>-</number:text>
      <number:number number:decimal-places="2" number:min-integer-digits="1" number:grouping="true"/>
      <number:text> </number:text>
      <style:map style:condition="value()&gt;=0" style:apply-style-name="N39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="43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43</meta:generator>
    <meta:initial-creator>García Cao, María Asunción</meta:initial-creator>
    <dc:creator>Usuario de Windows</dc:creator>
    <meta:creation-date>2018-08-24T11:19:38Z</meta:creation-date>
    <dc:date>2026-08-05T08:47:57Z</dc:date>
    <meta:print-date>2024-06-14T10:11:35Z</meta:print-date>
    <meta:editing-cycles>26</meta:editing-cycles>
    <meta:editing-duration>PT11029S</meta:editing-duration>
    <meta:user-defined meta:name="AppVersion">15.0000</meta:user-defined>
  </office:meta>
</office:document-meta>
</file>